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tilburgsewegicf0310a9-d61c-4735-85bb-152f38ac3c8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Waalwijk – Verkeersbesluit 386-2026 Tilburgseweg Sprang-Capelle en gedeeltelijk intrekken verkeersbesluit 2024-337 Jan de Rooijstraat Sprang-Capelle</text:p>
      <text:section text:name="regeling_id1-3-2" text:style-name="regeling">
        <text:section text:name="aanhef_id1-3-2-1" text:style-name="aanhef">
          <text:section text:name="context_id1-3-2-1-1" text:style-name="context">
            <text:p text:style-name="context.al">HET COLLEGE VAN WAALWIJK, </text:p>
            <text:p text:style-name="context.al"/>
            <text:p text:style-name="context.al">gelet op artikel 18, lid 1, sub d van de Wegenverkeerswet 1994;</text:p>
            <text:p text:style-name="context.al"/>
            <text:p text:style-name="context.al">gelet op het Bevoegdhedenbesluit gemeente Waalwijk 2025, waarbij het college de bevoegdheid tot het nemen van verkeersbesluiten heeft gemandateerd aan het hoofd van de afdeling Realisatie Beheer Leefomgeving;</text:p>
            <text:p text:style-name="context.al"/>
            <text:p text:style-name="context.al">gelet op de Wegenverkeerswet, het Besluit Administratieve Bepalingen inzake het Wegverkeer (BABW), het Reglement verkeersregels en verkeerstekens 1990, de Algemene wet bestuursrecht, het Gemeentelijk Verkeers- en Vervoerplan (1998) en het Mobiliteitsplan Waalwijk (2015);</text:p>
            <text:p text:style-name="context.al"/>
            <text:p text:style-name="context.al">
            <text:span text:style-name="nadrukvet">OVERWEGENDE:</text:span>
          </text:p>
            <text:p text:style-name="context.al"/>
            <text:p text:style-name="context.al">dat het gewenst is dat op diverse plaatsen in de gemeente Waalwijk oplaadpunten voor elektrisch aangedreven voertuigen worden ingericht;</text:p>
            <text:p text:style-name="context.al"/>
            <text:p text:style-name="context.al">dat het gebruik van elektrisch aangedreven vervoermiddelen een bijdrage levert aan het verbeteren van het milieu door vermindering van schadelijke uitstoot van verbrandingsgassen en door een lagere geluidsproductie;</text:p>
            <text:p text:style-name="context.al"/>
            <text:p text:style-name="context.al">dat dit een reden is voor de gemeente om voor elektrisch aangedreven voertuigen een faciliterend en stimulerend beleid te voeren;</text:p>
            <text:p text:style-name="context.al"/>
            <text:p text:style-name="context.al">dat een plankaart is opgesteld waarin locaties zijn bepaald waar, ten behoeve van het vervolmaken van de dekking van laadpalen voor alle huishoudens dan wel op basis van de geprognotiseerde behoefte, een laadpaal kan worden geplaatst; </text:p>
            <text:p text:style-name="context.al"/>
            <text:p text:style-name="context.al">dat de laadlocaties zijn bepaald aan de hand van toekomstprognoses per wijk tot 2030, de plaatsingscriteria zoals afgestemd met de provincies en deelnemende gemeenten en lokale kennis vanuit gemeente Waalwijk;</text:p>
            <text:p text:style-name="context.al"/>
            <text:p text:style-name="context.al">dat één van deze laadlocaties is de twee haakse parkeerplaatsen op de parkeerstrook ter hoogte van de Jan de Rooijstraat, Sprang-Capelle; </text:p>
            <text:p text:style-name="context.al"/>
            <text:p text:style-name="context.al">dat in verkeersbesluit 2024-337 van 26 februari 2025 deze parkeerplaatsen zijn aangewezen als locatie uitsluitend voor het opladen van elektrische voertuigen;</text:p>
            <text:p text:style-name="context.al"/>
            <text:p text:style-name="context.al">dat na het onherroepelijk worden van dit verkeersbesluit geconstateerd is dat de plaatsing van een oplaadpunt op deze locatie technisch niet mogelijk is;</text:p>
            <text:p text:style-name="context.al"/>
            <text:p text:style-name="context.al">dat verkeersbesluit 2024-337 derhalve, voor zover betrekking hebbend op de twee parkeerplaatsen ter hoogte van Jan de Rooijstraat, wordt ingetrokken;</text:p>
            <text:p text:style-name="context.al"/>
            <text:p text:style-name="context.al">dat de langsparkeerplekken aan de westkant van de Tilburgseweg ter hoogte van huisnummer 2 te Sprang-Capelle, een volwaardig alternatief voor de laadlocatie ter hoogte van Jan de Rooijstraat zijn;</text:p>
            <text:p text:style-name="context.al"/>
            <text:p text:style-name="context.al">dat het gewenst is dat de oplaadpunten uitsluitend mogen worden gebruikt door voertuigen die daadwerkelijk worden opgeladen en dat voor andere weggebruikers ter plaatse een parkeerverbod geldt;</text:p>
            <text:p text:style-name="context.al"/>
            <text:p text:style-name="context.al"/>
            <text:p text:style-name="context.al">dat het RVV-bord E8c hierin voorziet;</text:p>
            <text:p text:style-name="context.al"/>
            <text:p text:style-name="context.al">dat het aanwijzen van een oplaadpunt met twee gereserveerde parkeerplaatsen voor het opladen van elektrische voertuigen niet leidt tot een verslechtering van de parkeersituatie in de omgeving;</text:p>
            <text:p text:style-name="context.al"/>
            <text:p text:style-name="context.al">dat overeenkomstig artikel 24 van het BABW, overleg met de chef van het politieteam Waalwijk heeft plaatsgevonden, waarbij deze heeft aangegeven met de maatregelen te kunnen instemmen; </text:p>
            <text:p text:style-name="context.al"/>
            <text:p text:style-name="context.al">dat alle in dit verkeersbesluit genoemde wegen binnen de bebouwde kom zijn gelegen en in beheer en onderhoud zijn bij de Gemeente Waalwijk.</text:p>
            <text:p text:style-name="context.al"/>
            <text:p text:style-name="context.al">
            <text:span text:style-name="nadrukvet">BESLUIT:</text:span>
          </text:p>
            <text:p text:style-name="context.al">Tot het intrekken van het verkeersbesluit met kenmerk 2024-337 voor zover betrekking hebbend op het aanwijzen van de twee haakse parkeerplaatsen op de parkeerstrook ter hoogte van de Jan de Rooijstraat, Sprang-Capelle, als oplaadplaatsen voor elektrische voertuigen. </text:p>
            <text:p text:style-name="context.al"/>
            <text:p text:style-name="context.al">Tot het aanwijzen van de langsparkeervakken ter hoogte van Tilburgseweg 2 te Sprang-Capelle, als oplaadplaatsen voor elektrische voertuigen door het plaatsen van RVV-bord E8c. </text:p>
            <text:p text:style-name="context.al"/>
            <text:p text:style-name="context.al">
            <text:span text:style-name="nadrukvet">NIEUWE LOCATIE:</text:span>
          </text:p>
            <text:p text:style-name="context_bottom"/>
          </text:section>
          <text:section text:name="afkondiging_id1-3-2-1-2" text:style-name="afkondiging">
            <text:p text:style-name="afkondiging_top"/>
            <text:p text:style-name="al">
            <draw:frame><draw:text-box><text:section text:name="plaatje_id1-3-2-1-2-1-1" text:style-name="plaatje">
              <text:p text:style-name="illustratie_id1-3-2-1-2-1-1-1"><draw:frame draw:style-name="illustratie_id1-3-2-1-2-1-1-1" text:anchor-type="paragraph" svg:width="120mm" svg:height="81.6mm"><draw:image xlink:href="Pictures/tilburgsewegicf0310a9-d61c-4735-85bb-152f38ac3c8f.png" xlink:type="simple"/></draw:frame></text:p>
            </text:section></draw:text-box></draw:frame>
          </text:p>
            <text:p text:style-name="al">HET COLLEGE VAN WAALWIJK,</text:p>
            <text:p text:style-name="al">namens deze,</text:p>
            <text:p text:style-name="al">de manager van het Team Realisatie, Beheer en Leefomgeving,</text:p>
            <text:p text:style-name="al"/>
            <text:p text:style-name="al"/>
            <text:p text:style-name="al">M.P.J. Weterings.</text:p>
            <text:p text:style-name="al"/>
            <text:p text:style-name="al">
            <text:span text:style-name="nadrukvet">Bezwaar en voorlopige voorziening</text:span>
          </text:p>
            <text:p text:style-name="al">Binnen zes weken nadat dit besluit bekend is gemaakt, kunnen belanghebbenden daartegen een bezwaarschrift indienen. Deze termijn begint op de dag na bekendmaking. </text:p>
            <text:p text:style-name="al">Het bezwaarschrift moet ondertekend zijn en moet ten minste bevatten: de naam en het adres van de indiener, de dagtekening, een omschrijving van het besluit waartegen het bezwaar is gericht en de gronden van het bezwaar. </text:p>
            <text:p text:style-name="al">Het bezwaar moet u richten aan het College van Waalwijk en indienen bij de commissie Bezwaarschriften, Postbus 10150, 5140 GB Waalwijk. </text:p>
            <text:p text:style-name="al">Een bezwaarschrift heeft geen schorsende werking. Als er sprake is van een spoedeisende zaak, kunt u tegelijkertijd een verzoek om een voorlopige voorziening indienen bij de Voorzieningenrechter bij de rechtbank Zeeland-West Brabant, Cluster Bestuursrecht, Postbus 90006, 4800 PA Breda. Meer leest u: www.waalwijk.nl/bezwaar.</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2-1-1-1" style:parent-style-name="Standard">
      <style:paragraph-properties style:line-spacing="0mm" style:text-autospace="none" ofo:line-height="0.001cm"/>
    </style:style>
    <style:style style:family="graphic" style:name="illustratie_id1-3-2-1-2-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7354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4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4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aalwijk</meta:user-defined>
    <meta:user-defined meta:name="OVERHEID.Gemeente/OVERHEID.authority">Waalwijk</meta:user-defined>
    <meta:user-defined meta:name="OVERHEID.Informatietype/DC.type">officiële publicatie</meta:user-defined>
    <meta:user-defined meta:name="OVERHEIDop.Rubriek/DC.type">verkeersbesluit of -mededeling</meta:user-defined>
    <meta:user-defined meta:name="OVERHEID.Gemeente/DCTERMS.publisher">Waalwijk</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Waalwijk - Het verplaatsen van een parkeerplaats voor het opladen van elektrische voertuigen - Tilburgseweg Sprang-Capelle</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referentienummer">386-2026</meta:user-defined>
    <meta:user-defined meta:name="DCTERMS.abstract">Het verplaatsen van een parkeerplaats voor het opladen van elektrische voertuigen. De Tilburgseweg is de vervanging voor de Jan de Rooijstraat</meta:user-defined>
    <meta:user-defined meta:name="OVERHEIDop.verkeersbordcode">E8c</meta:user-defined>
    <dc:language>nl</dc:language>
    <meta:user-defined meta:name="OVERHEIDop.locatietype/OVERHEIDop.gebiedsmarkering">Punt</meta:user-defined>
    <meta:user-defined meta:name="DC.title">Gemeente Waalwijk – Verkeersbesluit 386-2026 Tilburgseweg Sprang-Capelle en gedeeltelijk intrekken verkeersbesluit 2024-337 Jan de Rooijstraat Sprang-Capelle</meta:user-defined>
    <meta:user-defined meta:name="DCTERMS.W3CDTF/DCTERMS.available">2026-08-05</meta:user-defined>
    <meta:user-defined meta:name="OVERHEIDop.externeBijlage">Politieadvies|exb-2026-27878</meta:user-defined>
    <meta:user-defined meta:name="OVERHEIDop.externeBijlage">Bovenaanzicht|exb-2026-27879</meta:user-defined>
    <meta:user-defined meta:name="OVERHEIDop.externeBijlage">vooraanzicht|exb-2026-27880</meta:user-defined>
    <meta:user-defined meta:name="DCTERMS.W3CDTF/OVERHEIDop.jaargang">2026</meta:user-defined>
    <meta:user-defined meta:name="OVERHEIDop.publicationIssue">373544</meta:user-defined>
    <meta:user-defined meta:name="OVERHEIDop.GmbID/DC.identifier">gmb-2026-373544</meta:user-defined>
    <meta:user-defined meta:name="OVERHEIDop.versieInformatie"/>
  </office:meta>
</office:document-meta>
</file>