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ter hoogte van Ruychrocklaan 13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kappen van 1 zilveresdoorn (stamomtrek 333 cm), staande ter hoogte van het perceel Ruychrocklaan 131</text:p>
            <text:p text:style-name="common-al"/>
            <text:p text:style-name="common-al">Ons kenmerk: VTH2026-65582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Haagse Hout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ter hoogte van Ruychrocklaan 131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03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73542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4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4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VTH2026-65582</meta:user-defined>
    <meta:user-defined meta:name="DCTERMS.abstract">het kappen van 1 zilveresdoorn (stamomtrek 333 cm), staande ter hoogte van het perceel Ruychrocklaan 131</meta:user-defined>
    <dc:language>nl</dc:language>
    <meta:user-defined meta:name="OVERHEIDop.locatietype/OVERHEIDop.gebiedsmarkering">Vlak</meta:user-defined>
    <meta:user-defined meta:name="DC.title">Omgevingsvergunning - Aangevraagd, ter hoogte van Ruychrocklaan 131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542</meta:user-defined>
    <meta:user-defined meta:name="OVERHEIDop.GmbID/DC.identifier">gmb-2026-373542</meta:user-defined>
    <meta:user-defined meta:name="OVERHEIDop.versieInformatie"/>
  </office:meta>
</office:document-meta>
</file>