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09, Trondheim 10, 2993LE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31 juli 2026 een besluit genomen op de aanvraag omgevingsvergunning Z2026-00000609 voor het aanbrengen van gevelbelettering op kantoor op locatie Trondheim 10, 2993LE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het plaatsen van handelsreclame</text:p>
              </text:list-item>
              <text:list-item text:style-override="id1-3-2-1-1-4-2">
                <text:number>•</text:number>
                <text:p text:style-name="al">omgevingsplanactiviteit bouwwerken (artikel 5.1, lid 1a, Omgevingswet).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4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735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referentienummer">Rx.Mission zaak Z2026-00000609</meta:user-defined>
    <meta:user-defined meta:name="DCTERMS.abstract">Betreft: het aanbrengen van gevelbelettering op kantoor [Z2026-00000609], Trondheim 10, 2993LE Barendrecht</meta:user-defined>
    <dc:language>nl</dc:language>
    <meta:user-defined meta:name="OVERHEIDop.locatietype/OVERHEIDop.gebiedsmarkering">Vlak</meta:user-defined>
    <meta:user-defined meta:name="DC.title">Kennisgeving besluit omgevingsvergunning Z2026-00000609, Trondheim 10, 2993LE Baren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36</meta:user-defined>
    <meta:user-defined meta:name="OVERHEIDop.GmbID/DC.identifier">gmb-2026-373536</meta:user-defined>
    <meta:user-defined meta:name="OVERHEIDop.versieInformatie"/>
  </office:meta>
</office:document-meta>
</file>