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Zoomwijcklaan 132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1 juli 2026 een besluit genomen op de aanvraag met zaaknummer Z2026-00001751 voor een omgevingsvergunning op locatie Zoomwijcklaan 132 in Oud-Beijerlan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realiseren van een in- en uitrit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1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7353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3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3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751</meta:user-defined>
    <dc:language>nl</dc:language>
    <meta:user-defined meta:name="OVERHEIDop.locatietype/OVERHEIDop.gebiedsmarkering">Vlak</meta:user-defined>
    <meta:user-defined meta:name="DC.title">Kennisgeving besluit op aanvraag omgevingsvergunning Zoomwijcklaan 132 in Oud-Beijerlan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31</meta:user-defined>
    <meta:user-defined meta:name="OVERHEIDop.GmbID/DC.identifier">gmb-2026-373531</meta:user-defined>
    <meta:user-defined meta:name="OVERHEIDop.versieInformatie"/>
  </office:meta>
</office:document-meta>
</file>