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519, Paulinapolder 9, 2992TZ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31 juli 2026 een besluit genomen op de aanvraag omgevingsvergunning Z2026-00000519 voor het plaatsen van een dakkapel en verplaatsen dakramen op het voordakvlak op locatie Paulinapolder 9, 2992TZ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omgevingsplanactiviteit bouwwerken (artikel 5.1, lid 1a, Omgevingswet)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 bezwaarschrift. Zorg er voor dat wij uw bezwaarschrift ontvangen voor 14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7353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3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19</meta:user-defined>
    <meta:user-defined meta:name="DCTERMS.abstract">Betreft: het plaatsen van een dakkapel en verplaatsen dakramen op het voordakvlak [Z2026-00000519], Paulinapolder 9, 2992TZ Barendrecht</meta:user-defined>
    <dc:language>nl</dc:language>
    <meta:user-defined meta:name="OVERHEIDop.locatietype/OVERHEIDop.gebiedsmarkering">Punt</meta:user-defined>
    <meta:user-defined meta:name="DC.title">Kennisgeving besluit omgevingsvergunning Z2026-00000519, Paulinapolder 9, 2992TZ Barendr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30</meta:user-defined>
    <meta:user-defined meta:name="OVERHEIDop.GmbID/DC.identifier">gmb-2026-373530</meta:user-defined>
    <meta:user-defined meta:name="OVERHEIDop.versieInformatie"/>
  </office:meta>
</office:document-meta>
</file>