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uiten behandeling laten omgevingsvergunning Z2026-00000601, Leeuwenburg 40, 2994EK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23 juli 2026 een besluit genomen op de aanvraag omgevingsvergunning Z2026-00000601 voor het realiseren van een aanbouw op locatie Leeuwenburg 40, 2994EK Barendrecht.</text:p>
            <text:p text:style-name="common-al">
            <text:span text:style-name="nadrukvet">De vergunning is buiten behandeling gesteld omdat het realiseren van een aanbouw vergunningsvrij kan worden uitgevoerd.</text:span>
          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7352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01</meta:user-defined>
    <meta:user-defined meta:name="DCTERMS.abstract">Betreft: het realiseren van een aanbouw [Z2026-00000601], Leeuwenburg 40, 2994EK Barendrecht</meta:user-defined>
    <dc:language>nl</dc:language>
    <meta:user-defined meta:name="OVERHEIDop.locatietype/OVERHEIDop.gebiedsmarkering">Vlak</meta:user-defined>
    <meta:user-defined meta:name="DC.title">Kennisgeving buiten behandeling laten omgevingsvergunning Z2026-00000601, Leeuwenburg 40, 2994EK Baren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27</meta:user-defined>
    <meta:user-defined meta:name="OVERHEIDop.GmbID/DC.identifier">gmb-2026-373527</meta:user-defined>
    <meta:user-defined meta:name="OVERHEIDop.versieInformatie"/>
  </office:meta>
</office:document-meta>
</file>