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terweg 26, 8462 TD Rotstergaast: aanvraag omgevingsvergunning voor het legaliseren van twee speeltoestellen. (Z.90891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is een omgevingsvergunning aangevraagd voor deze locatie. De aanvraag omvat het legaliseren van twee speeltoestell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35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08919</meta:user-defined>
    <dc:language>nl</dc:language>
    <meta:user-defined meta:name="OVERHEIDop.locatietype/OVERHEIDop.gebiedsmarkering">Punt</meta:user-defined>
    <meta:user-defined meta:name="DC.title">Schoterweg 26, 8462 TD Rotstergaast: aanvraag omgevingsvergunning voor het legaliseren van twee speeltoestellen. (Z.908919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24</meta:user-defined>
    <meta:user-defined meta:name="OVERHEIDop.GmbID/DC.identifier">gmb-2026-373524</meta:user-defined>
    <meta:user-defined meta:name="OVERHEIDop.versieInformatie"/>
  </office:meta>
</office:document-meta>
</file>