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87714874i94bdb010-1872-4c46-a113-cf79974d79d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4">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msterdam stadsdeel Nieuw-West, verkeersbesluit Sloterweg, het deel leidend naar de Gerrit van der Puijstraat, geslotenverklaring voor vrachtauto’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in het verleden de doorgang vanuit de Sloterweg naar de Gerrit van der Puijstraat afgesloten is geweest door middel van vaste en uitneembare palen;</text:p>
              </text:list-item>
              <text:list-item text:style-override="id1-3-2-2-1-7-2">
                <text:number>•</text:number>
                <text:p text:style-name="al">na woningbouw-werkzaamheden deze palen zijn verdwenen en niet teruggekeerd;</text:p>
              </text:list-item>
              <text:list-item text:style-override="id1-3-2-2-1-7-3">
                <text:number>•</text:number>
                <text:p text:style-name="al">dit tot gevolg heeft dat de Sloterweg en Gerrit van der Puijstraat regelmatig worden gebruikt als doorsteek door voertuigen, ook door zwaar verkeer;</text:p>
              </text:list-item>
              <text:list-item text:style-override="id1-3-2-2-1-7-4">
                <text:number>•</text:number>
                <text:p text:style-name="al">hierover klachten van bewoners zijn binnengekomen over trillingen en schade aan de aanwezige oude woningen;</text:p>
              </text:list-item>
              <text:list-item text:style-override="id1-3-2-2-1-7-5">
                <text:number>•</text:number>
                <text:p text:style-name="al">bovengenoemd doorsteekverkeer tevens verkeersonveilige situaties tot gevolg heeft omdat de wegbreedte en -indeling van de Gerrit van der Puijstraat en het deel van de Sloterweg leidend naar de Gerrit van der Puijstraat, niet op dergelijk verkeer zijn berekend en ingereden vrachtauto’s halverwege moeten keren;</text:p>
              </text:list-item>
              <text:list-item text:style-override="id1-3-2-2-1-7-6">
                <text:number>•</text:number>
                <text:p text:style-name="al">om bovenstaande verkeersonveilige en onwenselijke situaties zo veel mogelijk te voorkomen, de gemeente Amsterdam overgaat tot het instellen van een geslotenverklaring voor vrachtauto’s op het deel van de Sloterweg leidend naar de Gerrit van der Puijstraat;</text:p>
              </text:list-item>
              <text:list-item text:style-override="id1-3-2-2-1-7-7">
                <text:number>•</text:number>
                <text:p text:style-name="al">het doorsteken van overige voertuigen tevens onmogelijk te maken door het plaatsen een fysieke afsluiting in de vorm van één vaste rood-witte paal met LED-licht en drie uitneembare rood-witte palen met LED-licht en paalslot, voorzien van ribbelmarkering op de weg, ter hoogte van de toegang tot de Gerrit van der Puijstraat vanuit de Sloterweg;</text:p>
              </text:list-item>
              <text:list-item text:style-override="id1-3-2-2-1-7-8">
                <text:number>•</text:number>
                <text:p text:style-name="al">fietsers van bovengenoemde maatregel uit te zonderen;</text:p>
              </text:list-item>
              <text:list-item text:style-override="id1-3-2-2-1-7-9">
                <text:number>•</text:number>
                <text:p text:style-name="al">aan de zijde van de Ringvaartdijk nieuwe, goed gefundeerde bebouwing staat waar geen last van trillingen wordt ervaren, waardoor maatregelen aan deze zijde niet nodig zijn;</text:p>
              </text:list-item>
              <text:list-item text:style-override="id1-3-2-2-1-7-10">
                <text:number>•</text:number>
                <text:p text:style-name="al">het voordeel in verkeersveiligheid en voorkomen van schade aan gebouwen door trillingen groter is dan het feit dat (vracht)verkeer niet meer vanuit de Sloterweg door de Gerrit van der Puijstraat kan doorsteken;</text:p>
              </text:list-item>
              <text:list-item text:style-override="id1-3-2-2-1-7-11">
                <text:number>•</text:number>
                <text:p text:style-name="al">overeenkomstig artikel 24 van het Besluit administratieve bepalingen inzake het wegverkeer, overleg is gepleegd met een gemandateerde van de politie, eenheid Amsterdam;</text:p>
              </text:list-item>
              <text:list-item text:style-override="id1-3-2-2-1-7-12">
                <text:number>•</text:number>
                <text:p text:style-name="al">deze aanwijzing van verkeersmaatregelen in het algemeen verkeersbelang wenselijk en/of noodzakelijk kan worden geacht;</text:p>
              </text:list-item>
              <text:list-item text:style-override="id1-3-2-2-1-7-13">
                <text:number>•</text:number>
                <text:p text:style-name="al">de bovenvermelde maatregel op basis van artikel 2 van de WVW 1994 strekt tot het verzekeren van de veiligheid op de weg, het beschermen van de weggebruikers en passagiers, het in stand houden van de weg en het waarborgen van de bruikbaarheid daarvan, alsmede het zoveel mogelijk waarborgen van de vrijheid van het verkeer;</text:p>
              </text:list-item>
              <text:list-item text:style-override="id1-3-2-2-1-7-14">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bord conform model <text:span text:style-name="nadrukvet">C7</text:span> van Bijlage I van het RVV 1990 in te stellen: een geslotenverklaring voor vrachtauto’s op de Sloterweg, het deel leidend naar de Gerrit van der Puijstraat;</text:p>
              </text:list-item>
              <text:list-item text:style-override="id1-3-2-2-1-9-2">
                <text:number>2.</text:number>
                <text:p text:style-name="al">Door het plaatsen van één vaste rood-witte paal met LED-licht en drie uitneembare rood-witte palen met LED-licht en paalslot, voorzien van ribbelmarkering op de weg ter hoogte van de toegang tot de Gerrit van der Puijstraat vanuit de Sloterweg: het afsluiten voor doorgaand verkeer tussen de Sloterweg en de Ringvaartdijk door de Gerrit van der Puijstraat;</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65.62641509433962mm"><draw:image xlink:href="Pictures/Afbeelding1287714874i94bdb010-1872-4c46-a113-cf79974d79d0.jpg" xlink:type="simple"/></draw:frame></text:p>
            </text:section></draw:text-box></draw:frame>
          </text:p>
            <text:p text:style-name="common-al"/>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352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2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2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DCTERMS.alternative">gemeente Amsterdam - Sloterweg, het deel leidend naar de Gerrit van der Puijstraat, geslotenverklaring voor vrachtauto’s - Sloterweg, het deel leidend naar de Gerrit van der Puij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Sloterweg, het deel leidend naar de Gerrit van der Puijstraat, geslotenverklaring voor vrachtauto’s</meta:user-defined>
    <meta:user-defined meta:name="OVERHEIDop.verkeersbordcode">C7</meta:user-defined>
    <dc:language>nl</dc:language>
    <meta:user-defined meta:name="OVERHEIDop.locatietype/OVERHEIDop.gebiedsmarkering">Punt</meta:user-defined>
    <meta:user-defined meta:name="OVERHEIDop.locatietype/OVERHEIDop.gebiedsmarkering">Punt</meta:user-defined>
    <meta:user-defined meta:name="DC.title">Amsterdam stadsdeel Nieuw-West, verkeersbesluit Sloterweg, het deel leidend naar de Gerrit van der Puijstraat, geslotenverklaring voor vrachtauto’s</meta:user-defined>
    <meta:user-defined meta:name="DCTERMS.W3CDTF/DCTERMS.available">2026-08-05</meta:user-defined>
    <meta:user-defined meta:name="DCTERMS.W3CDTF/OVERHEIDop.jaargang">2026</meta:user-defined>
    <meta:user-defined meta:name="OVERHEIDop.publicationIssue">373520</meta:user-defined>
    <meta:user-defined meta:name="OVERHEIDop.GmbID/DC.identifier">gmb-2026-373520</meta:user-defined>
    <meta:user-defined meta:name="OVERHEIDop.versieInformatie"/>
  </office:meta>
</office:document-meta>
</file>