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kappen van 5 bomen voor het plaatsen van een schuur, Oosterdalfsersteeg 1 7722SB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9 juli 2026</text:span>
          </text:p>
            <text:p text:style-name="common-al">
            <text:span text:style-name="nadrukvet">Locatie:</text:span> Oosterdalfsersteeg 1 7722SB Dalfsen</text:p>
            <text:p text:style-name="common-al">
            <text:span text:style-name="nadrukvet">Zaakomschrijving:</text:span> het kappen van 5 bomen voor het plaatsen van een schuur</text:p>
            <text:p text:style-name="common-al">
            <text:span text:style-name="nadrukvet">Zaaknummer:</text:span> 01488720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alfsen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01488720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5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4887208</meta:user-defined>
    <meta:user-defined meta:name="DCTERMS.abstract">(intrekken) het kappen van 5 bomen voor het plaatsen van een sc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kappen van 5 bomen voor het plaatsen van een schuur, Oosterdalfsersteeg 1 7722SB Dalf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511</meta:user-defined>
    <meta:user-defined meta:name="OVERHEIDop.GmbID/DC.identifier">gmb-2026-373511</meta:user-defined>
    <meta:user-defined meta:name="OVERHEIDop.versieInformatie"/>
  </office:meta>
</office:document-meta>
</file>