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splitsingsvergunning verleend Bloemgracht 24 A t/m D 1015TJ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Besluit: verleend</text:p>
            <text:p text:style-name="common-al">Besluit verzonden op: 03-08-2026</text:p>
            <text:p text:style-name="common-al">Zaakadres: Bloemgracht 24 A t/m D 1015TJ Amsterdam</text:p>
            <text:p text:style-name="common-al">Zaaknummer: Z2026-02025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259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3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50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0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20259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Besluit splitsingsvergunning verleend Bloemgracht 24 A t/m D 1015TJ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509</meta:user-defined>
    <meta:user-defined meta:name="OVERHEIDop.GmbID/DC.identifier">gmb-2026-373509</meta:user-defined>
    <meta:user-defined meta:name="OVERHEIDop.versieInformatie"/>
  </office:meta>
</office:document-meta>
</file>