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Egelantiersgracht 81-2 1015R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oegangsopbouw op het dak en het legaliseren van een dakterras afwijkend gebouwd als vergund</text:p>
            <text:p text:style-name="common-al">Besluit: geweigerd</text:p>
            <text:p text:style-name="common-al">Besluit verzonden op: 29-07-2026</text:p>
            <text:p text:style-name="common-al">Zaakadres: Egelantiersgracht 81-2 1015RE Amsterdam</text:p>
            <text:p text:style-name="common-al">Zaaknummer: Z2026-019833</text:p>
            <text:p text:style-name="common-al">DSO-nummer: 202605050011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983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50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833</meta:user-defined>
    <meta:user-defined meta:name="DCTERMS.abstract">realiseren van een daktoegangsopbouw op het dak en het legaliseren van een dakterras afwijkend gebouwd als vergu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Egelantiersgracht 81-2 1015RE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06</meta:user-defined>
    <meta:user-defined meta:name="OVERHEIDop.GmbID/DC.identifier">gmb-2026-373506</meta:user-defined>
    <meta:user-defined meta:name="OVERHEIDop.versieInformatie"/>
  </office:meta>
</office:document-meta>
</file>