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Ampèrelaan 10-I 2014TZ Haarlem, 0392-2026-0094984, het plaatsen van een dakkapel op het voordakvlak, verzonden 03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7350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094984</meta:user-defined>
    <meta:user-defined meta:name="DCTERMS.abstract">het plaatsen van een dakkapel op het voordakvlak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Ampèrelaan 10-I 2014TZ Haarlem, 0392-2026-0094984, het plaatsen van een dakkapel op het voordakvlak, verzonden 03-08-202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04</meta:user-defined>
    <meta:user-defined meta:name="OVERHEIDop.GmbID/DC.identifier">gmb-2026-373504</meta:user-defined>
    <meta:user-defined meta:name="OVERHEIDop.versieInformatie"/>
  </office:meta>
</office:document-meta>
</file>