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Hugo de Grootstraat 29 t/m 35 1052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en ramen ter verduurzaming</text:p>
            <text:p text:style-name="common-al">Zaakadres: Eerste Hugo de Grootstraat 29 t/m 351052KN Amsterdam</text:p>
            <text:p text:style-name="common-al">Datum ontvangst: 23-06-2026</text:p>
            <text:p text:style-name="common-al">Zaaknummer: Z2026-027517</text:p>
            <text:p text:style-name="common-al">DSO-nummer: 20260623004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5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17</meta:user-defined>
    <meta:user-defined meta:name="DCTERMS.abstract">vervangen van de kozijnen en ramen ter verduurzam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rste Hugo de Grootstraat 29 t/m 35 1052K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00</meta:user-defined>
    <meta:user-defined meta:name="OVERHEIDop.GmbID/DC.identifier">gmb-2026-373500</meta:user-defined>
    <meta:user-defined meta:name="OVERHEIDop.versieInformatie"/>
  </office:meta>
</office:document-meta>
</file>