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voor het bouwen van 27 eengezinswoningen en 30 appartementen aan Park Wijtenburg te Kaatsheu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Besluit verlenging beslistermijn:</text:span>
            </text:span>
          </text:p>
            <text:p text:style-name="last-al">Burgemeester en wethouders hebben besloten de beslistermijn op de aanvraag omgevingsvergunning(en) met zes weken te verlengen.</text:p>
            <text:list text:style-name="id1-3-2-1-1-3">
              <text:list-item text:style-override="id1-3-2-1-1-3-1">
                <text:number>-</text:number>
                <text:p text:style-name="al">
                <text:span text:style-name="nadrukcur">Verzoeklocatie 2026051500465, Park Wijtenburg,</text:span> Kaatsheuvel, <text:span text:style-name="nadrukcur">Verzoeklocatie 2026051500465, </text:span>het bouwen van 27 eengezinswoningen en 30 appartementen geregistreerd onder nummer 0809Z2608450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37349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9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9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Loon op Z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09Z2608450</meta:user-defined>
    <dc:language>nl</dc:language>
    <meta:user-defined meta:name="OVERHEIDop.locatietype/OVERHEIDop.gebiedsmarkering">Woonplaats</meta:user-defined>
    <meta:user-defined meta:name="DC.title">Verlenging beslistermijn voor het bouwen van 27 eengezinswoningen en 30 appartementen aan Park Wijtenburg te Kaatsheuvel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498</meta:user-defined>
    <meta:user-defined meta:name="OVERHEIDop.GmbID/DC.identifier">gmb-2026-373498</meta:user-defined>
    <meta:user-defined meta:name="OVERHEIDop.versieInformatie"/>
  </office:meta>
</office:document-meta>
</file>