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gen vergunningen APV en bijzondere wet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Magical World of Circus</text:span> op zaterdag 22 augustus 2026 van 19.00 uur tot 21.00 uur in Ulicoten, Vakantiepark Capfun Ponderosa, Maaijkant 26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7349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9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9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Baarle-Nassau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Ingekomen aanvragen vergunningen APV en bijzondere wet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97</meta:user-defined>
    <meta:user-defined meta:name="OVERHEIDop.GmbID/DC.identifier">gmb-2026-373497</meta:user-defined>
    <meta:user-defined meta:name="OVERHEIDop.versieInformatie"/>
  </office:meta>
</office:document-meta>
</file>