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lmond, melding Besluit activiteiten leefomgeving, Kaldersedijk 5,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Helmond maakt bekend dat er een melding ingevolge het Besluit activiteiten leefomgeving (Bal) is ontvangen.</text:p>
            <text:p text:style-name="common-al">Bedrijf: HMB B.V.</text:p>
            <text:p text:style-name="common-al">Locatie: Kaldersedijk 5 te Helmond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1 juli 2026</text:p>
            <text:p text:style-name="common-al">DSO-verzoeknummer: 2026072100298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2270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4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elmo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270 </meta:user-defined>
    <dc:language>nl</dc:language>
    <meta:user-defined meta:name="OVERHEIDop.locatietype/OVERHEIDop.gebiedsmarkering">Adres</meta:user-defined>
    <meta:user-defined meta:name="DC.title">Gemeente Helmond, melding Besluit activiteiten leefomgeving, Kaldersedijk 5, Helmo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96</meta:user-defined>
    <meta:user-defined meta:name="OVERHEIDop.GmbID/DC.identifier">gmb-2026-373496</meta:user-defined>
    <meta:user-defined meta:name="OVERHEIDop.versieInformatie"/>
  </office:meta>
</office:document-meta>
</file>