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an Rensselaerstraat 4-H 1058X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gebruik naar wonen</text:p>
            <text:p text:style-name="common-al">Zaakadres: Van Rensselaerstraat 4-H 1058XS Amsterdam</text:p>
            <text:p text:style-name="common-al">Datum ontvangst: 23-06-2026</text:p>
            <text:p text:style-name="common-al">Zaaknummer: Z2026-027545</text:p>
            <text:p text:style-name="common-al">DSO-nummer: 20260623010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48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8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27545</meta:user-defined>
    <meta:user-defined meta:name="DCTERMS.abstract">wijzigen van het gebruik naar wo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an Rensselaerstraat 4-H 1058XS Amsterdam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87</meta:user-defined>
    <meta:user-defined meta:name="OVERHEIDop.GmbID/DC.identifier">gmb-2026-373487</meta:user-defined>
    <meta:user-defined meta:name="OVERHEIDop.versieInformatie"/>
  </office:meta>
</office:document-meta>
</file>