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Mookhoek 92 in Mookh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1 juli 2026 een besluit genomen op de aanvraag met zaaknummer Z2026-00001579 voor een omgevingsvergunning op locatie Mookhoek 92 in Mookhoek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realiseren van een opbouw op de woning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11 septem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7348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8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8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579</meta:user-defined>
    <dc:language>nl</dc:language>
    <meta:user-defined meta:name="OVERHEIDop.locatietype/OVERHEIDop.gebiedsmarkering">Punt</meta:user-defined>
    <meta:user-defined meta:name="DC.title">Kennisgeving besluit op aanvraag omgevingsvergunning Mookhoek 92 in Mookhoe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86</meta:user-defined>
    <meta:user-defined meta:name="OVERHEIDop.GmbID/DC.identifier">gmb-2026-373486</meta:user-defined>
    <meta:user-defined meta:name="OVERHEIDop.versieInformatie"/>
  </office:meta>
</office:document-meta>
</file>