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Cramerplein Maarssen - Startfeest basisschool Het Kompas d.d. 18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Startfeest basisschool Het Kompas d.d. 18-09-2026 op de locatie Cramerplein Maarssen.</text:p>
            <text:p text:style-name="common-al">Datum besluit: 3 augustus 2026</text:p>
            <text:p text:style-name="common-al">Zaaknummer: Z2026-00001290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1290 tot 14 september 2026 inzien. Dit kan via de knop 'Bekijk documenten' aan de linkerkant van deze pagina, onder het kopje 'Extra informatie'. U kunt ook de link jeleefomgeving.nl/inzien/823214527/144a3973-c268-4ed0-b2cd-8c224d4706ae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34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290</meta:user-defined>
    <meta:user-defined meta:name="DCTERMS.abstract">Betreft: Besluit op locatie Cramerplein Maarssen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Cramerplein Maarssen - Startfeest basisschool Het Kompas d.d. 18-09-2026</meta:user-defined>
    <meta:user-defined meta:name="OVERHEIDop.datumEindeReactietermijn">2026-09-14</meta:user-defined>
    <meta:user-defined meta:name="OVERHEIDop.terinzageleggingBG">https://jeleefomgeving.nl/inzien/823214527/144a3973-c268-4ed0-b2cd-8c224d4706a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82</meta:user-defined>
    <meta:user-defined meta:name="OVERHEIDop.GmbID/DC.identifier">gmb-2026-373482</meta:user-defined>
    <meta:user-defined meta:name="OVERHEIDop.versieInformatie"/>
  </office:meta>
</office:document-meta>
</file>