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het aantal scharrelvleeskuikens/vleeskuikens, Leidijk 7-7a 8278AT Kamp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Leidijk 7-7a 8278AT Kamperveen</text:p>
            <text:p text:style-name="common-al">
            <text:span text:style-name="nadrukvet">Zaakomschrijving:</text:span> het uitbreiden van het aantal scharrelvleeskuiken/vleeskuikens</text:p>
            <text:p text:style-name="common-al">
            <text:span text:style-name="nadrukvet">Zaaknummer:</text:span> 0166ESUITE5063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ehouderij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063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5063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34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506332026</meta:user-defined>
    <meta:user-defined meta:name="DCTERMS.abstract">het uitbreiden van het aantal scharrelvleeskuiken/vleeskuiken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uitbreiden van het aantal scharrelvleeskuikens/vleeskuikens, Leidijk 7-7a 8278AT Kamper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474</meta:user-defined>
    <meta:user-defined meta:name="OVERHEIDop.GmbID/DC.identifier">gmb-2026-373474</meta:user-defined>
    <meta:user-defined meta:name="OVERHEIDop.versieInformatie"/>
  </office:meta>
</office:document-meta>
</file>