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esdaglaani9acd76a4-1c36-4688-84c3-cedca860aa8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alwijk - verkeersbesluit 389-2026 Mesdaglaan Sprang-Capelle en gedeeltelijk intrekken verkeersbesluit 2025-363 Rembrandtlaan Sprang-Capelle</text:p>
      <text:section text:name="regeling_id1-3-2" text:style-name="regeling">
        <text:section text:name="aanhef_id1-3-2-1" text:style-name="aanhef">
          <text:section text:name="context_id1-3-2-1-1" text:style-name="context">
            <text:p text:style-name="context.al">HET COLLEGE VAN WAALWIJK, </text:p>
            <text:p text:style-name="context.al"/>
            <text:p text:style-name="context.al">gelet op artikel 18, lid 1, sub d van de Wegenverkeerswet 1994;</text:p>
            <text:p text:style-name="context.al"/>
            <text:p text:style-name="context.al">gelet op het Bevoegdhedenbesluit gemeente Waalwijk 2025, waarbij het college de bevoegdheid tot het nemen van verkeersbesluiten heeft gemandateerd aan het hoofd van de afdeling Realisatie Beheer Leefomgeving;</text:p>
            <text:p text:style-name="context.al"/>
            <text:p text:style-name="context.al">gelet op de Wegenverkeerswet, het Besluit Administratieve Bepalingen inzake het Wegverkeer (BABW), het Reglement verkeersregels en verkeerstekens 1990, de Algemene wet bestuursrecht, het Gemeentelijk Verkeers- en Vervoerplan (1998) en het Mobiliteitsplan Waalwijk (2015);</text:p>
            <text:p text:style-name="context.al"/>
            <text:p text:style-name="context.al">
            <text:span text:style-name="nadrukvet">OVERWEGENDE:</text:span>
          </text:p>
            <text:p text:style-name="context.al"/>
            <text:p text:style-name="context.al">dat het gewenst is dat op diverse plaatsen in de gemeente Waalwijk oplaadpunten voor elektrisch aangedreven voertuigen worden ingericht;</text:p>
            <text:p text:style-name="context.al"/>
            <text:p text:style-name="context.al">dat het gebruik van elektrisch aangedreven vervoermiddelen een bijdrage levert aan het verbeteren van het milieu door vermindering van schadelijke uitstoot van verbrandingsgassen en door een lagere geluidsproductie;</text:p>
            <text:p text:style-name="context.al"/>
            <text:p text:style-name="context.al">dat dit een reden is voor de gemeente om voor elektrisch aangedreven voertuigen een faciliterend en stimulerend beleid te voeren;</text:p>
            <text:p text:style-name="context.al"/>
            <text:p text:style-name="context.al">dat een plankaart is opgesteld waarin locaties zijn bepaald waar, ten behoeve van het vervolmaken van de dekking van laadpalen voor alle huishoudens dan wel op basis van de geprognotiseerde behoefte, een laadpaal kan worden geplaatst; </text:p>
            <text:p text:style-name="context.al"/>
            <text:p text:style-name="context.al">dat de laadlocaties zijn bepaald aan de hand van toekomstprognoses per wijk tot 2030, de plaatsingscriteria zoals afgestemd met de provincies en deelnemende gemeenten en lokale kennis vanuit gemeente Waalwijk;</text:p>
            <text:p text:style-name="context.al"/>
            <text:p text:style-name="context.al">dat één van deze laadlocaties is de twee haakse parkeerplaatsen op de parkeerplaats ter hoogte van de Rembrandtlaan 18, Sprang-Capelle; </text:p>
            <text:p text:style-name="context.al"/>
            <text:p text:style-name="context.al">dat in het verkeersbesluit 2025-363 van 8 oktober 2025 deze parkeerplaatsen zijn aangewezen als locatie uitsluitend voor het opladen van elektrische voertuigen;</text:p>
            <text:p text:style-name="context.al"/>
            <text:p text:style-name="context.al">dat na het onherroepelijk worden van dit verkeersbesluit geconstateerd is dat de plaatsing van een oplaadpunt op deze locatie technisch niet mogelijk is;</text:p>
            <text:p text:style-name="context.al"/>
            <text:p text:style-name="context.al">dat verkeersbesluit 2025-363 derhalve, voor zover betrekking hebbend op de twee parkeerplaatsen ter hoogte van Rembrandtlaan 18, wordt ingetrokken;</text:p>
            <text:p text:style-name="context.al"/>
            <text:p text:style-name="context.al">dat de langsparkeerplekken aan de noordkant van de Mesdaglaan 5 te Sprang-Capelle, een volwaardig alternatief voor de laadlocatie ter hoogte van Rembrandtlaan zijn;</text:p>
            <text:p text:style-name="context.al"/>
            <text:p text:style-name="context.al">dat het gewenst is dat de oplaadpunten uitsluitend mogen worden gebruikt door voertuigen die daadwerkelijk worden opgeladen en dat voor andere weggebruikers ter plaatse een parkeerverbod geldt;</text:p>
            <text:p text:style-name="context.al"/>
            <text:p text:style-name="context.al">dat het RVV-bord E8c hierin voorziet;</text:p>
            <text:p text:style-name="context.al"/>
            <text:p text:style-name="context.al">dat uit parkeeronderzoeken uitgevoerd in het voorjaar van 2025 blijkt dat de bezettingsgraad in de nachtelijke uren ligt rond de 74% op de 19 aanwezige parkeerplaatsen in de Mesdaglaan, waar de gewijzigde laadpaallocatie is voorzien;</text:p>
            <text:p text:style-name="context.al"/>
            <text:p text:style-name="context.al">dat het aanwijzen van een oplaadpunt met twee gereserveerde parkeerplaatsen voor het opladen van elektrische voertuigen niet tot problemen leidt met betrekking tot de huidige en toekomstige parkeercapaciteit in de Mesdaglaan;</text:p>
            <text:p text:style-name="context.al"/>
            <text:p text:style-name="context.al">dat overeenkomstig artikel 24 van het BABW, overleg met de chef van het politieteam Waalwijk heeft plaatsgevonden, waarbij deze heeft aangegeven met de maatregelen te kunnen instemmen; </text:p>
            <text:p text:style-name="context.al"/>
            <text:p text:style-name="context.al">dat alle in dit verkeersbesluit genoemde wegen binnen de bebouwde kom zijn gelegen en in beheer en onderhoud zijn bij de Gemeente Waalwijk.</text:p>
            <text:p text:style-name="context.al"/>
            <text:p text:style-name="context.al">
            <text:span text:style-name="nadrukvet">BESLUIT:</text:span>
          </text:p>
            <text:p text:style-name="context.al">Tot het intrekken van het verkeersbesluit met kenmerk 2025-363 voor zover betrekking hebbend op het aanwijzen van de twee haakse parkeerplaatsen op de parkeerplaats ter hoogte van de Rembrandtlaan 18, Sprang-Capelle, als oplaadplaatsen voor elektrische voertuigen. </text:p>
            <text:p text:style-name="context.al"/>
            <text:p text:style-name="context.al">Tot het aanwijzen van de langsparkeervakken ter hoogte van Mesdaglaan 5 te Sprang-Capelle, als oplaadplaatsen voor elektrische voertuigen door het plaatsen van RVV-bord E8c. </text:p>
            <text:p text:style-name="context.al"/>
            <text:p text:style-name="context.al">
            <text:span text:style-name="nadrukvet">NIEUWE LOCATIE:</text:span>
          </text:p>
            <text:p text:style-name="context_bottom"/>
          </text:section>
          <text:section text:name="afkondiging_id1-3-2-1-2" text:style-name="afkondiging">
            <text:p text:style-name="afkondiging_top"/>
            <text:p text:style-name="al">
            <draw:frame><draw:text-box><text:section text:name="plaatje_id1-3-2-1-2-1-1" text:style-name="plaatje">
              <text:p text:style-name="illustratie_id1-3-2-1-2-1-1-1"><draw:frame draw:style-name="illustratie_id1-3-2-1-2-1-1-1" text:anchor-type="paragraph" svg:width="120mm" svg:height="101.5mm"><draw:image xlink:href="Pictures/mesdaglaani9acd76a4-1c36-4688-84c3-cedca860aa84.png" xlink:type="simple"/></draw:frame></text:p>
            </text:section></draw:text-box></draw:frame>
          </text:p>
            <text:p text:style-name="al">HET COLLEGE VAN WAALWIJK,</text:p>
            <text:p text:style-name="al">namens deze,</text:p>
            <text:p text:style-name="al">de manager van het Team Realisatie, Beheer en Leefomgeving,</text:p>
            <text:p text:style-name="al"/>
            <text:p text:style-name="al">M.P.J. Weterings.</text:p>
            <text:p text:style-name="al">
            <text:span text:style-name="nadrukvet"/>
          </text:p>
            <text:p text:style-name="al">
            <text:span text:style-name="nadrukvet"/>
          </text:p>
            <text:p text:style-name="al">
            <text:span text:style-name="nadrukvet">Bezwaar en voorlopige voorziening</text:span>
          </text:p>
            <text:p text:style-name="al">Binnen zes weken nadat dit besluit bekend is gemaakt, kunnen belanghebbenden daartegen een bezwaarschrift indienen. Deze termijn begint op de dag na bekendmaking. </text:p>
            <text:p text:style-name="al">Het bezwaarschrift moet ondertekend zijn en moet ten minste bevatten: de naam en het adres van de indiener, de dagtekening, een omschrijving van het besluit waartegen het bezwaar is gericht en de gronden van het bezwaar. </text:p>
            <text:p text:style-name="al">Het bezwaar moet u richten aan het College van Waalwijk en indienen bij de commissie Bezwaarschriften, Postbus 10150, 5140 GB Waalwijk. </text:p>
            <text:p text:style-name="al">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www.waalwijk.nl/bezwaar.</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1-1-1" style:parent-style-name="Standard">
      <style:paragraph-properties style:line-spacing="0mm" style:text-autospace="none" ofo:line-height="0.001cm"/>
    </style:style>
    <style:style style:family="graphic" style:name="illustratie_id1-3-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34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Waalwijk - Het aanpassen van de parkeerplaats voor het opladen van elektrische voertuigen - Mesdaglaan Sprang-Cape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89-2026</meta:user-defined>
    <meta:user-defined meta:name="DCTERMS.abstract">Het aanpassen van de parkeerplaats voor het opladen van elektrische voertuigen. De Rembrandtlaan wordt vervangen door de Mesdaglaan</meta:user-defined>
    <meta:user-defined meta:name="OVERHEIDop.verkeersbordcode">E8c</meta:user-defined>
    <dc:language>nl</dc:language>
    <meta:user-defined meta:name="OVERHEIDop.locatietype/OVERHEIDop.gebiedsmarkering">Punt</meta:user-defined>
    <meta:user-defined meta:name="DC.title">Gemeente Waalwijk - verkeersbesluit 389-2026 Mesdaglaan Sprang-Capelle en gedeeltelijk intrekken verkeersbesluit 2025-363 Rembrandtlaan Sprang-Capelle</meta:user-defined>
    <meta:user-defined meta:name="DCTERMS.W3CDTF/DCTERMS.available">2026-08-05</meta:user-defined>
    <meta:user-defined meta:name="OVERHEIDop.externeBijlage">Politieadvies|exb-2026-27874</meta:user-defined>
    <meta:user-defined meta:name="OVERHEIDop.externeBijlage">Bovenaanzicht|exb-2026-27875</meta:user-defined>
    <meta:user-defined meta:name="OVERHEIDop.externeBijlage">zijaanzicht|exb-2026-27876</meta:user-defined>
    <meta:user-defined meta:name="DCTERMS.W3CDTF/OVERHEIDop.jaargang">2026</meta:user-defined>
    <meta:user-defined meta:name="OVERHEIDop.publicationIssue">373473</meta:user-defined>
    <meta:user-defined meta:name="OVERHEIDop.GmbID/DC.identifier">gmb-2026-373473</meta:user-defined>
    <meta:user-defined meta:name="OVERHEIDop.versieInformatie"/>
  </office:meta>
</office:document-meta>
</file>