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5 dammen en aanleggen 2 uitritten aan Rietveldsepad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5 dammen en aanleggen 2 uitritten aan Rietveldsepad, Alphen aan den Rijn, geregistreerd onder nr. 04843952188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1-07-2026. De gemeente neemt daarover waarschijnlijk voor 25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4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4843952188</meta:user-defined>
    <meta:user-defined meta:name="DCTERMS.abstract">Aanvraag vergunning voor het plaatsen van 5 dammen en aanleggen 2 uitritten aan Rietveldsepad, Alphen aan den Rijn</meta:user-defined>
    <dc:language>nl</dc:language>
    <meta:user-defined meta:name="OVERHEIDop.locatietype/OVERHEIDop.gebiedsmarkering">Vlak</meta:user-defined>
    <meta:user-defined meta:name="DC.title">Aanvraag vergunning voor het plaatsen van 5 dammen en aanleggen 2 uitritten aan Rietveldsepad, Alphen aan den Rij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72</meta:user-defined>
    <meta:user-defined meta:name="OVERHEIDop.GmbID/DC.identifier">gmb-2026-373472</meta:user-defined>
    <meta:user-defined meta:name="OVERHEIDop.versieInformatie"/>
  </office:meta>
</office:document-meta>
</file>