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e herontwikkeling naar natuur inclusieve verblijfsrecreatie aan Postelseweg 193 5521RD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de herontwikkeling naar natuur inclusieve verblijfsrecreatie aan Postelseweg 193 5521RD Eersel. Het kenmerk van de gemeente voor deze zaak is 07709219.</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31-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34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7709219</meta:user-defined>
    <meta:user-defined meta:name="DCTERMS.abstract">herontwikkeling naar natuur inclusieve verblijfsrecreatie</meta:user-defined>
    <dc:language>nl</dc:language>
    <meta:user-defined meta:name="OVERHEIDop.locatietype/OVERHEIDop.gebiedsmarkering">Vlak</meta:user-defined>
    <meta:user-defined meta:name="DC.title">Aanvraag vergunning voor de herontwikkeling naar natuur inclusieve verblijfsrecreatie aan Postelseweg 193 5521RD Eersel</meta:user-defined>
    <meta:user-defined meta:name="DCTERMS.W3CDTF/DCTERMS.available">2026-08-05</meta:user-defined>
    <meta:user-defined meta:name="DCTERMS.W3CDTF/OVERHEIDop.jaargang">2026</meta:user-defined>
    <meta:user-defined meta:name="OVERHEIDop.publicationIssue">373469</meta:user-defined>
    <meta:user-defined meta:name="OVERHEIDop.GmbID/DC.identifier">gmb-2026-373469</meta:user-defined>
    <meta:user-defined meta:name="OVERHEIDop.versieInformatie"/>
  </office:meta>
</office:document-meta>
</file>