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Burgemeester Bas Backerhof 1, 2111TD Aerdenhou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3 augustus 2026 een aanvraag omgevingsvergunning voor het aanpassen van de materiaal/kleurkeuze op een bestaande omgevingsvergunning op het adres Burgemeester Bas Backerhof 1, 2111TD Aerdenhout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7346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724</meta:user-defined>
    <meta:user-defined meta:name="DCTERMS.abstract">Betreft: aanvraag op het adres Burgemeester Bas Backerhof 1, 2111TD Aerdenhout voor Burgemeester Bas Backerhof</meta:user-defined>
    <dc:language>nl</dc:language>
    <meta:user-defined meta:name="OVERHEIDop.locatietype/OVERHEIDop.gebiedsmarkering">Vlak</meta:user-defined>
    <meta:user-defined meta:name="DC.title">Aanvraag omgevingsvergunning voor Burgemeester Bas Backerhof 1, 2111TD Aerdenhou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64</meta:user-defined>
    <meta:user-defined meta:name="OVERHEIDop.GmbID/DC.identifier">gmb-2026-373464</meta:user-defined>
    <meta:user-defined meta:name="OVERHEIDop.versieInformatie"/>
  </office:meta>
</office:document-meta>
</file>