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voor het plaatsen van een autolaadkraan t.b.v. plaatsing dakkapel 15-10-2026 op locatie Hollands End 77, 1244NP Anke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3 augustus 2026 een aanvraag omgevingsvergunning verleend voor het plaatsen van een autolaadkraan t.b.v. plaatsing dakkapel 15-10-2026 op locatie Hollands End 77, 1244NP Ankeveen met zaaknummer Z2026-00000658. Het besluit betreft de volgende activiteiten:</text:p>
            <text:list text:style-name="id1-3-2-1-1-2">
              <text:list-item text:style-override="id1-3-2-1-1-2-1">
                <text:number>•</text:number>
                <text:p text:style-name="al">opslaan roerende zaken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Indien u belanghebbende bent kunt u gedurende 6 weken bezwaar maken tegen het besluit. De termijn voor het indienen van een bezwaarschrift start op de dag na verzending van het besluit. Wilt u het besluit met bijlagen ontvangen, dan kunt u een mail sturen aan info@wijdemeren.nl met vermelding van het zaaknummer Z2026-00000658. Informatie over een bezwaarprocedure kunt u vinden op www.wijdemeren.nl/bezw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7346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6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6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58</meta:user-defined>
    <meta:user-defined meta:name="DCTERMS.abstract">Betreft: Beschikking op aanvraag op locatie Hollands End 77, 1244NP Ankeveen. Startdatum:19 juni 2026 datum besluit: 3 augustus 2026</meta:user-defined>
    <dc:language>nl</dc:language>
    <meta:user-defined meta:name="OVERHEIDop.locatietype/OVERHEIDop.gebiedsmarkering">Vlak</meta:user-defined>
    <meta:user-defined meta:name="DC.title">Kennisgeving besluit op aanvraag omgevingsvergunning, voor het plaatsen van een autolaadkraan t.b.v. plaatsing dakkapel 15-10-2026 op locatie Hollands End 77, 1244NP Ankeve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62</meta:user-defined>
    <meta:user-defined meta:name="OVERHEIDop.GmbID/DC.identifier">gmb-2026-373462</meta:user-defined>
    <meta:user-defined meta:name="OVERHEIDop.versieInformatie"/>
  </office:meta>
</office:document-meta>
</file>