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romme-Mijdrechtstraat 53-H 1079K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ervangen van de bestaande tuinberging</text:p>
            <text:p text:style-name="common-al">Zaakadres: Kromme-Mijdrechtstraat 53-H 1079KR Amsterdam</text:p>
            <text:p text:style-name="common-al">Datum ontvangst: 30-07-2026</text:p>
            <text:p text:style-name="common-al">Zaaknummer: Z2026-034173</text:p>
            <text:p text:style-name="common-al">DSO-nummer: 202607300131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346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6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6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4173</meta:user-defined>
    <meta:user-defined meta:name="DCTERMS.abstract">het vervangen van de bestaande tuinberg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Kromme-Mijdrechtstraat 53-H 1079KR Ams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460</meta:user-defined>
    <meta:user-defined meta:name="OVERHEIDop.GmbID/DC.identifier">gmb-2026-373460</meta:user-defined>
    <meta:user-defined meta:name="OVERHEIDop.versieInformatie"/>
  </office:meta>
</office:document-meta>
</file>