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nterieure overeenkomst gemeente Hoor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ondlijn">Gesloten anterieure overeenkomst ontwikkeling locatie Scheldeweg 2 te Hoorn</text:span>
          </text:p>
            <text:p text:style-name="al"/>
            <text:p text:style-name="al">Burgemeester en wethouders van de gemeente Hoorn delen mee dat zij op 31 juli 2026 een overeenkomst hebben gesloten als bedoeld in artikel 13.13 eerste lid van de Omgevingswet met de eigenaar en Initiatiefnemer ten aanzien van het perceel aan de Scheldeweg 2 te Hoorn, betrekking hebbende op de ontwikkeling van 52 huurappartementen voor mensen met zorgvraag.</text:p>
            <text:p text:style-name="al"/>
            <text:p text:style-name="al">Een zakelijke beschrijving van de overeenkomst ligt voor de duur van zes weken vanaf 5 augustus 2026 voor eenieder ter inzage op het gemeentehuis aan de Nieuwe Steen 1 te Hoorn. Tegen de anterieure overeenkomst en de zakelijke beschrijving van de inhoud van de overeenkomst kunnen geen zienswijzen naar voren worden gebracht en/of bezwaar of beroep worden ingediend. </text:p>
            <text:p text:style-name="al"/>
            <text:p text:style-name="al">Voor vragen kunt u contact opnemen met mevrouw A.M. Besseling (jurist grondzaken) via het algemene nummer 0229 25 22 00.</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345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5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5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rn</meta:user-defined>
    <meta:user-defined meta:name="OVERHEID.Informatietype/DC.type">officiële publicatie</meta:user-defined>
    <meta:user-defined meta:name="OVERHEIDop.Rubriek/DC.type">overige overheidsinformatie</meta:user-defined>
    <meta:user-defined meta:name="OVERHEID.Gemeente/OVERHEID.authority">Hoorn</meta:user-defined>
    <meta:user-defined meta:name="OVERHEID.Gemeente/DCTERMS.publisher">Hoor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Kennisgeving anterieure overeenkomst gemeente Hoorn</meta:user-defined>
    <meta:user-defined meta:name="DCTERMS.W3CDTF/DCTERMS.available">2026-08-05</meta:user-defined>
    <meta:user-defined meta:name="DCTERMS.W3CDTF/OVERHEIDop.jaargang">2026</meta:user-defined>
    <meta:user-defined meta:name="OVERHEIDop.publicationIssue">373459</meta:user-defined>
    <meta:user-defined meta:name="OVERHEIDop.GmbID/DC.identifier">gmb-2026-373459</meta:user-defined>
    <meta:user-defined meta:name="OVERHEIDop.versieInformatie"/>
  </office:meta>
</office:document-meta>
</file>