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zijds Voorburgwal 304 1012RV Amsterdam, Rosmarijnsteeg 3 1012RP Amsterdam, Rosmarijnsteeg 7 1012RP Amsterdam, Rosmarijnsteeg 9 1012RP Amsterdam, Rosmarijnsteeg 11 1012RP Amsterdam, Rosmarijnsteeg 13 1012RP Amsterdam, Rosmarijnsteeg 15 1012RP Amsterdam, Rosmarijnsteeg 17 1012RP Amsterdam, Rosmarijnsteeg 19 1012RP Amsterdam, Rosmarijnsteeg 21 1012RP Amsterdam, Spuistraat 261 1012V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vacuümglas, het isoleren van gevels en daken en het plaatsen van zonnepanelen en warmtepompen</text:p>
            <text:p text:style-name="common-al">Zaakadres: Nieuwezijds Voorburgwal 304 1012RV Amsterdam, Rosmarijnsteeg 3 1012RP Amsterdam, Rosmarijnsteeg 7 1012RP Amsterdam, Rosmarijnsteeg 9 1012RP Amsterdam, Rosmarijnsteeg 11 1012RP Amsterdam, Rosmarijnsteeg 13 1012RP Amsterdam, Rosmarijnsteeg 15 1012RP Amsterdam, Rosmarijnsteeg 17 1012RP Amsterdam, Rosmarijnsteeg 19 1012RP Amsterdam, Rosmarijnsteeg 21 1012RP Amsterdam, Spuistraat 261 1012VR Amsterdam</text:p>
            <text:p text:style-name="common-al">Datum ontvangst: 16-06-2026</text:p>
            <text:p text:style-name="common-al">Zaaknummer: Z2026-026386</text:p>
            <text:p text:style-name="common-al">DSO-nummer: 202606160015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45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386</meta:user-defined>
    <meta:user-defined meta:name="DCTERMS.abstract">plaatsen van vacuümglas, het isoleren van gevels en daken en het plaatsen van zonnepanelen en warmtepomp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euwezijds Voorburgwal 304 1012RV Amsterdam, Rosmarijnsteeg 3 1012RP Amsterdam, Rosmarijnsteeg 7 1012RP Amsterdam, Rosmarijnsteeg 9 1012RP Amsterdam, Rosmarijnsteeg 11 1012RP Amsterdam, Rosmarijnsteeg 13 1012RP Amsterdam, Rosmarijnsteeg 15 1012RP Amsterdam, Rosmarijnsteeg 17 1012RP Amsterdam, Rosmarijnsteeg 19 1012RP Amsterdam, Rosmarijnsteeg 21 1012RP Amsterdam, Spuistraat 261 1012VR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57</meta:user-defined>
    <meta:user-defined meta:name="OVERHEIDop.GmbID/DC.identifier">gmb-2026-373457</meta:user-defined>
    <meta:user-defined meta:name="OVERHEIDop.versieInformatie"/>
  </office:meta>
</office:document-meta>
</file>