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3 augustus 2026 verleend tegenover Koningin Julianalaan 13, 9934EB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3 augustus 2026</text:p>
            <text:p text:style-name="common-al">Omschrijving: het plaatsen van een container, toiletunit, opslagruimte</text:p>
            <text:p text:style-name="common-al">Locatie: tegenover Koningin Julianalaan 13, 9934EB Delfzijl</text:p>
            <text:p text:style-name="common-al">Zaaknummer: Z2026-00002671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345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671</meta:user-defined>
    <meta:user-defined meta:name="DCTERMS.abstract">APV ontheffing: 3 augustus 2026 verleend voor het plaatsen van een container, toiletunit, opslagruimte op de locatie tegenover Koningin Julianalaan 13, 9934EB Delfzij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APV ontheffing: 3 augustus 2026 verleend tegenover Koningin Julianalaan 13, 9934EB Delfzij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453</meta:user-defined>
    <meta:user-defined meta:name="OVERHEIDop.GmbID/DC.identifier">gmb-2026-373453</meta:user-defined>
    <meta:user-defined meta:name="OVERHEIDop.versieInformatie"/>
  </office:meta>
</office:document-meta>
</file>