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Dorpsstraat 1B in Heinenoo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30 juli 2026 een besluit genomen op de aanvraag met zaaknummer Z2026-00001423 voor een omgevingsvergunning op locatie Dorpsstraat 1B in Heinenoor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bouwen van een nieuwe wonin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0 septem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7344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44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423</meta:user-defined>
    <dc:language>nl</dc:language>
    <meta:user-defined meta:name="OVERHEIDop.locatietype/OVERHEIDop.gebiedsmarkering">Vlak</meta:user-defined>
    <meta:user-defined meta:name="DC.title">Kennisgeving besluit op aanvraag omgevingsvergunning Dorpsstraat 1B in Heinenoord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440</meta:user-defined>
    <meta:user-defined meta:name="OVERHEIDop.GmbID/DC.identifier">gmb-2026-373440</meta:user-defined>
    <meta:user-defined meta:name="OVERHEIDop.versieInformatie"/>
  </office:meta>
</office:document-meta>
</file>