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Aanvraag beschikking behandelen op de Liniedijk nabij Linieweg 2 Leusden tussen Linieweg en Jaagp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een besluit genomen op de aanvraag met zaaknummer Z2026-00000522 voor een Aanvraag beschikking behandelen op locatie op de Liniedijk nabij Linieweg 2 Leusden tussen Linieweg en Jaagpad. De vergunning is Akkoord. Het besluit betreft het kappen van bomen op de Liniedijk  en bevat de volgende activiteiten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De stukken zijn ter inzage, om deze op te vragen kunt u een mail sturen naar het omgevingsloket via omgevingsloket@leusden.nl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het college van burgemeester en wethouders van Leusden, p/a secretariaat van de adviescommissie bezwaarschriften , postbus 150, 3830 AD Leusden. De termijn voor het indienen van een bezwaar start op 3 augustus 2026 en bedraagt 6 weken. Voor meer informatie over de procedure kunt u contact opnemen via gemeente@leusden.nl of telefoonnummer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sden</text:p>
            </table:table-cell>
            <table:table-cell office:value-type="string" table:style-name="header.C">
              <text:p text:style-name="headerright"><text:span text:style-name="nr">Nr. 37343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usden</meta:user-defined>
    <meta:user-defined meta:name="OVERHEID.Informatietype/DC.type">officiële publicatie</meta:user-defined>
    <meta:user-defined meta:name="OVERHEID.Gemeente/DCTERMS.publisher">Leusden</meta:user-defined>
    <meta:user-defined meta:name="OVERHEID.Gemeente/OVERHEID.authority">Leus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522</meta:user-defined>
    <meta:user-defined meta:name="DCTERMS.abstract">Betreft: Beschikking op aanvraag op locatie op de Liniedijk nabij Linieweg 2 Leusden tussen Linieweg en Jaagpa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op aanvraag Aanvraag beschikking behandelen op de Liniedijk nabij Linieweg 2 Leusden tussen Linieweg en Jaagpa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32</meta:user-defined>
    <meta:user-defined meta:name="OVERHEIDop.GmbID/DC.identifier">gmb-2026-373432</meta:user-defined>
    <meta:user-defined meta:name="OVERHEIDop.versieInformatie"/>
  </office:meta>
</office:document-meta>
</file>