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bijgebouw op camping Simmerwille, Smidspaed 2, Earne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omgevingsvergunning ontvangen voor het bouwen van een bijgebouw op camping Simmerwille, Smidspaed 2, Earnewâld</text:p>
            <text:p text:style-name="common-al">Zaaknummer: TZ2026-001852</text:p>
            <text:p text:style-name="common-al">Zaakadres: Smidspaed 2, Earnewâld</text:p>
            <text:p text:style-name="common-al">Omschrijving: het bouwen van een bijgebouw op camping Simmerwille</text:p>
            <text:p text:style-name="common-al">Datum ontvangst: 31-07-2026</text:p>
            <text:p text:style-name="last-al">Belanghebbenden kunnen hier kennis van nemen. Bezwaren kunnen pas op basis 
van een volgende publicatie worden ingediend. De aanvragen zijn digitaal beschikb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734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Z2026-001852</meta:user-defined>
    <meta:user-defined meta:name="DCTERMS.abstract">het bouwen van een bijgebouw op camping Simmerwill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aanvraag omgevingsvergunning, het bouwen van een bijgebouw op camping Simmerwille, Smidspaed 2, Earnewâl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426</meta:user-defined>
    <meta:user-defined meta:name="OVERHEIDop.GmbID/DC.identifier">gmb-2026-373426</meta:user-defined>
    <meta:user-defined meta:name="OVERHEIDop.versieInformatie"/>
  </office:meta>
</office:document-meta>
</file>