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prunus, Broekheurnering, achter Kolmschotlanden 104-106</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
            
          </text:p>
            <text:p text:style-name="common-al">Op 30 juli 2026 hebben wij een aanvraag ontvangen voor het kappen van 1 prunus op de locatie Broekheurnering, achter Kolmschotlanden 104-106. De aanvraag is geregistreerd onder zaaknummer 0153Z2608-0007.</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34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007</meta:user-defined>
    <dc:language>nl</dc:language>
    <meta:user-defined meta:name="OVERHEIDop.locatietype/OVERHEIDop.gebiedsmarkering">Vlak</meta:user-defined>
    <meta:user-defined meta:name="DC.title">Kennisgeving ontvangst aanvraag het kappen van 1 prunus, Broekheurnering, achter Kolmschotlanden 104-106</meta:user-defined>
    <meta:user-defined meta:name="DCTERMS.W3CDTF/DCTERMS.available">2026-08-12</meta:user-defined>
    <meta:user-defined meta:name="DCTERMS.W3CDTF/OVERHEIDop.jaargang">2026</meta:user-defined>
    <meta:user-defined meta:name="OVERHEIDop.publicationIssue">373425</meta:user-defined>
    <meta:user-defined meta:name="OVERHEIDop.GmbID/DC.identifier">gmb-2026-373425</meta:user-defined>
    <meta:user-defined meta:name="OVERHEIDop.versieInformatie"/>
  </office:meta>
</office:document-meta>
</file>