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ntheffing behandelen - 20-07-2026 t/m 20-07-2027 plaatsen van een container in parkeervak - Ollandseweg 77, 5491GR Sint-Oedenro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3 augustus 2026 besloten om een aangevraagde ontheffing behandelen voor het adres Ollandseweg 77, 5491GR Sint-Oedenrode te verlenen. </text:p>
            <text:p text:style-name="common-al"/>
            <text:p text:style-name="common-al">
            <text:span text:style-name="nadrukvet"> Gegevens aanvraag</text:span>
          </text:p>
            <text:p text:style-name="common-al"> Omschrijving: 20-07-2026 t/m 20-07-2027 plaatsen van een container in parkeervak</text:p>
            <text:p text:style-name="common-al"> Locatie: Ollandseweg 77, 5491GR Sint-Oedenrode</text:p>
            <text:p text:style-name="common-al"> Zaaknummer: OH-2026-3381</text:p>
            <text:p text:style-name="common-al"> 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H-2026-3381.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342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2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2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H-2026-3381</meta:user-defined>
    <meta:user-defined meta:name="DCTERMS.abstract">Gemeente Meierijstad - te verlenen - ontheffing behandelen - 20-07-2026 t/m 20-07-2027 plaatsen van een container in parkeervak - Ollandseweg 77, 5491GR Sint-Oedenrode</meta:user-defined>
    <dc:language>nl</dc:language>
    <meta:user-defined meta:name="OVERHEIDop.locatietype/OVERHEIDop.gebiedsmarkering">Punt</meta:user-defined>
    <meta:user-defined meta:name="DC.title">Gemeente Meierijstad - te verlenen - ontheffing behandelen - 20-07-2026 t/m 20-07-2027 plaatsen van een container in parkeervak - Ollandseweg 77, 5491GR Sint-Oedenrode</meta:user-defined>
    <meta:user-defined meta:name="DCTERMS.W3CDTF/DCTERMS.available">2026-08-05</meta:user-defined>
    <meta:user-defined meta:name="DCTERMS.W3CDTF/OVERHEIDop.jaargang">2026</meta:user-defined>
    <meta:user-defined meta:name="OVERHEIDop.publicationIssue">373424</meta:user-defined>
    <meta:user-defined meta:name="OVERHEIDop.GmbID/DC.identifier">gmb-2026-373424</meta:user-defined>
    <meta:user-defined meta:name="OVERHEIDop.versieInformatie"/>
  </office:meta>
</office:document-meta>
</file>