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overkapping aan de Busken Huetstraat 1, 2394 TD Hazerswoude-Rij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plaatsen van een overkapping aan de Busken Huetstraat 1, 2394 TD Hazerswoude-Rijndijk, geregistreerd onder nr. 04843952136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31-07-2026. De gemeente neemt daarover waarschijnlijk voor 25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342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52136</meta:user-defined>
    <meta:user-defined meta:name="DCTERMS.abstract">Aanvraag vergunning voor het plaatsen van een overkapping aan de Busken Huetstraat 1, 2394 TD Hazerswoude-Rijndijk</meta:user-defined>
    <dc:language>nl</dc:language>
    <meta:user-defined meta:name="OVERHEIDop.locatietype/OVERHEIDop.gebiedsmarkering">Punt</meta:user-defined>
    <meta:user-defined meta:name="DC.title">Aanvraag vergunning voor het plaatsen van een overkapping aan de Busken Huetstraat 1, 2394 TD Hazerswoude-Rijnd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23</meta:user-defined>
    <meta:user-defined meta:name="OVERHEIDop.GmbID/DC.identifier">gmb-2026-373423</meta:user-defined>
    <meta:user-defined meta:name="OVERHEIDop.versieInformatie"/>
  </office:meta>
</office:document-meta>
</file>