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agaardi9a235e10-5434-44de-b374-49172d96174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Waalwijk - Verkeersbesluit 390-2026 De Gaard 3 Waalwijk en gedeeltelijk intrekken verkeersbesluit 2025-346 De Gaard - Waalwijk</text:p>
      <text:section text:name="regeling_id1-3-2" text:style-name="regeling">
        <text:section text:name="aanhef_id1-3-2-1" text:style-name="aanhef">
          <text:section text:name="context_id1-3-2-1-1" text:style-name="context">
            <text:p text:style-name="context.al"/>
            <text:p text:style-name="context.al">HET COLLEGE VAN WAALWIJK, </text:p>
            <text:p text:style-name="context.al"/>
            <text:p text:style-name="context.al">gelet op artikel 18, lid 1, sub d van de Wegenverkeerswet 1994;</text:p>
            <text:p text:style-name="context.al"/>
            <text:p text:style-name="context.al">gelet op het Bevoegdhedenbesluit gemeente Waalwijk 2025, waarbij het college de bevoegdheid tot het nemen van verkeersbesluiten heeft gemandateerd aan het hoofd van de afdeling Realisatie Beheer Leefomgeving;</text:p>
            <text:p text:style-name="context.al"/>
            <text:p text:style-name="context.al">gelet op de Wegenverkeerswet, het Besluit Administratieve Bepalingen inzake het Wegverkeer (BABW), het Reglement verkeersregels en verkeerstekens 1990, de Algemene wet bestuursrecht, het Gemeentelijk Verkeers- en Vervoerplan (1998) en het Mobiliteitsplan Waalwijk (2015);</text:p>
            <text:p text:style-name="context.al"/>
            <text:p text:style-name="context.al">
            <text:span text:style-name="nadrukvet">OVERWEGENDE:</text:span>
          </text:p>
            <text:p text:style-name="context.al">• dat het gewenst is dat op diverse plaatsen in de gemeente Waalwijk oplaadpunten voor elektrisch aangedreven voertuigen worden ingericht;</text:p>
            <text:p text:style-name="context.al"/>
            <text:p text:style-name="context.al">• dat het gebruik van elektrisch aangedreven vervoermiddelen een bijdrage levert aan het verbeteren van het milieu door vermindering van schadelijke uitstoot van verbrandingsgassen en door een lagere geluidsproductie;</text:p>
            <text:p text:style-name="context.al"/>
            <text:p text:style-name="context.al">• dat dit een reden is voor de gemeente om voor elektrisch aangedreven voertuigen een faciliterend en stimulerend beleid te voeren;</text:p>
            <text:p text:style-name="context.al"/>
            <text:p text:style-name="context.al">• dat een plankaart is opgesteld waarin locaties zijn bepaald waar, ten behoeve van het vervolmaken van de dekking van laadpalen voor alle huishoudens dan wel op basis van de geprognotiseerde behoefte, een laadpaal kan worden geplaatst; </text:p>
            <text:p text:style-name="context.al"/>
            <text:p text:style-name="context.al">• dat de laadlocaties zijn bepaald aan de hand van toekomstprognoses per wijk tot 2030, de plaatsingscriteria zoals afgestemd met de provincies en deelnemende gemeenten en lokale kennis vanuit gemeente Waalwijk;</text:p>
            <text:p text:style-name="context.al"/>
            <text:p text:style-name="context.al">• dat één van deze laadlocaties de derde en vierde parkeerplaats, naast de aangewezen gehandicaptenparkeerplaatsen, gezien vanaf de doorsteek op het parkeerterrein, van de noordelijkste rij parkeervakken op parkeerterrein de Gaard is; </text:p>
            <text:p text:style-name="context.al"/>
            <text:p text:style-name="context.al">• dat in het verkeersbesluit 2025-346 van 26 februari 2025 deze parkeerplaatsen zijn aangewezen als locatie uitsluitend voor het opladen van elektrische voertuigen;</text:p>
            <text:p text:style-name="context.al"/>
            <text:p text:style-name="context.al">• dat na het onherroepelijk worden van dit verkeersbesluit geconstateerd is dat de plaatsing van een oplaadpunt op deze locatie technisch niet mogelijk is;</text:p>
            <text:p text:style-name="context.al"/>
            <text:p text:style-name="context.al">• dat verkeersbesluit 2025-346 derhalve, voor zover betrekking hebbend op de twee parkeerplaatsen naast de aangewezen gehandicaptenparkeerplaatsen, gezien vanaf de doorsteek op het parkeerterrein, van de noordelijkste rij parkeervakken op parkeerterrein de Gaard is, wordt ingetrokken;</text:p>
            <text:p text:style-name="context.al"/>
            <text:p text:style-name="context.al">• dat de eerste en tweede parkeerplaats van de noordelijkste rij parkeervakken aan de westkant van de doorsteek op het parkeerterrein De Gaard, een volwaardig alternatief voor de laadlocatie van de parkeervakken naast de aangewezen gehandicaptenparkeerplaatsen op het parkeerterrein De Gaard zijn;</text:p>
            <text:p text:style-name="context.al"/>
            <text:p text:style-name="context.al">• dat het gewenst is dat de oplaadpunten uitsluitend mogen worden gebruikt door voertuigen die daadwerkelijk worden opgeladen en dat voor andere weggebruikers ter plaatse een parkeerverbod geldt;</text:p>
            <text:p text:style-name="context.al"/>
            <text:p text:style-name="context.al">• dat het RVV-bord E8c hierin voorziet;</text:p>
            <text:p text:style-name="context.al"/>
            <text:p text:style-name="context.al">• dat de parkeerdruk het parkeerterrein van de Gaard laag is (meting in voorjaar 2025 was 3%) waardoor het voor het opladen reserveren van de parkeerplaatsen niet zal leiden tot een onaanvaardbare parkeerdruk op het parkeerterrein;</text:p>
            <text:p text:style-name="context.al"/>
            <text:p text:style-name="context.al">• dat overeenkomstig artikel 24 van het BABW, overleg met de chef van het politieteam Waalwijk heeft plaatsgevonden, waarbij deze heeft aangegeven met de maatregelen te kunnen instemmen; </text:p>
            <text:p text:style-name="context.al"/>
            <text:p text:style-name="context.al">• dat alle in dit verkeersbesluit genoemde wegen binnen de bebouwde kom zijn gelegen en in beheer en onderhoud zijn bij de Gemeente Waalwijk.</text:p>
            <text:p text:style-name="context.al"/>
            <text:p text:style-name="context.al">
            <text:span text:style-name="nadrukvet">BESLUIT</text:span>:</text:p>
            <text:p text:style-name="context.al">Tot het intrekken van het verkeersbesluit met kenmerk 2024-346 voor zover betrekking hebbend op de twee parkeerplaatsen naast de aangewezen gehandicaptenparkeerplaatsen, gezien vanaf de doorsteek op het parkeerterrein, van de noordelijkste rij parkeervakken op parkeerterrein de Gaard is, wordt ingetrokken;</text:p>
            <text:p text:style-name="context.al"/>
            <text:p text:style-name="context.al">Tot het aanwijzen van de eerste en tweede parkeerplaats van de noordelijkste rij parkeervakken aan de westkant van de doorsteek op het parkeerterrein De Gaard, als oplaadplaatsen voor elektrische voertuigen door het plaatsen van RVV-bord E8c. </text:p>
            <text:p text:style-name="context.al"/>
            <text:p text:style-name="context.al">
            <text:span text:style-name="nadruk">
              <text:span text:style-name="nadrukvet">NIEUWE LOCATIE:</text:span>
            </text:span>
          </text:p>
            <text:p text:style-name="context_bottom"/>
          </text:section>
          <text:section text:name="afkondiging_id1-3-2-1-2" text:style-name="afkondiging">
            <text:p text:style-name="afkondiging_top"/>
            <text:p text:style-name="al">
            <draw:frame><draw:text-box><text:section text:name="plaatje_id1-3-2-1-2-1-1" text:style-name="plaatje">
              <text:p text:style-name="illustratie_id1-3-2-1-2-1-1-1"><draw:frame draw:style-name="illustratie_id1-3-2-1-2-1-1-1" text:anchor-type="paragraph" svg:width="120mm" svg:height="96.89999999999999mm"><draw:image xlink:href="Pictures/dagaardi9a235e10-5434-44de-b374-49172d96174d.png" xlink:type="simple"/></draw:frame></text:p>
            </text:section></draw:text-box></draw:frame>
          </text:p>
            <text:p text:style-name="al">HET COLLEGE VAN WAALWIJK,</text:p>
            <text:p text:style-name="al">namens deze,</text:p>
            <text:p text:style-name="al">de manager van het Team Realisatie, Beheer en Leefomgeving,</text:p>
            <text:p text:style-name="al">M.P.J. Weterings.</text:p>
            <text:p text:style-name="al">
            <text:span text:style-name="nadrukvet">Bezwaar en voorlopige voorziening</text:span>
          </text:p>
            <text:p text:style-name="al">Binnen zes weken nadat dit besluit bekend is gemaakt, kunnen belanghebbenden daartegen een bezwaarschrift indienen. Deze termijn begint op de dag na bekendmaking. </text:p>
            <text:p text:style-name="al">Het bezwaarschrift moet ondertekend zijn en moet ten minste bevatten: de naam en het adres van de indiener, de dagtekening, een omschrijving van het besluit waartegen het bezwaar is gericht en de gronden van het bezwaar. </text:p>
            <text:p text:style-name="al">Het bezwaar moet u richten aan het College van Waalwijk en indienen bij de commissie Bezwaarschriften, Postbus 10150, 5140 GB Waalwijk. </text:p>
            <text:p text:style-name="al">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www.waalwijk.nl/bezwaar.</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2-1-1-1" style:parent-style-name="Standard">
      <style:paragraph-properties style:line-spacing="0mm" style:text-autospace="none" ofo:line-height="0.001cm"/>
    </style:style>
    <style:style style:family="graphic" style:name="illustratie_id1-3-2-1-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734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alwijk</meta:user-defined>
    <meta:user-defined meta:name="OVERHEID.Gemeente/OVERHEID.authority">Waalwijk</meta:user-defined>
    <meta:user-defined meta:name="OVERHEID.Informatietype/DC.type">officiële publicatie</meta:user-defined>
    <meta:user-defined meta:name="OVERHEIDop.Rubriek/DC.type">verkeersbesluit of -mededeling</meta:user-defined>
    <meta:user-defined meta:name="OVERHEID.Gemeente/DCTERMS.publisher">Waal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Waalwijk - Het aanpassen van de locatie voor parkeerplaatsen voor het opladen van elektrische voertuigen - De G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90-2026</meta:user-defined>
    <meta:user-defined meta:name="DCTERMS.abstract">et aanpassen van de locatie voor parkeerplaatsen voor het opladen van elektrische voertuigen</meta:user-defined>
    <meta:user-defined meta:name="OVERHEIDop.verkeersbordcode">E8c</meta:user-defined>
    <dc:language>nl</dc:language>
    <meta:user-defined meta:name="OVERHEIDop.locatietype/OVERHEIDop.gebiedsmarkering">Punt</meta:user-defined>
    <meta:user-defined meta:name="DC.title">Gemeente Waalwijk - Verkeersbesluit 390-2026 De Gaard 3 Waalwijk en gedeeltelijk intrekken verkeersbesluit 2025-346 De Gaard - Waalwijk</meta:user-defined>
    <meta:user-defined meta:name="DCTERMS.W3CDTF/DCTERMS.available">2026-08-05</meta:user-defined>
    <meta:user-defined meta:name="OVERHEIDop.externeBijlage">Politieadvies|exb-2026-27870</meta:user-defined>
    <meta:user-defined meta:name="OVERHEIDop.externeBijlage">Bovenaanzicht|exb-2026-27871</meta:user-defined>
    <meta:user-defined meta:name="OVERHEIDop.externeBijlage">zijaanzicht|exb-2026-27872</meta:user-defined>
    <meta:user-defined meta:name="DCTERMS.W3CDTF/OVERHEIDop.jaargang">2026</meta:user-defined>
    <meta:user-defined meta:name="OVERHEIDop.publicationIssue">373420</meta:user-defined>
    <meta:user-defined meta:name="OVERHEIDop.GmbID/DC.identifier">gmb-2026-373420</meta:user-defined>
    <meta:user-defined meta:name="OVERHEIDop.versieInformatie"/>
  </office:meta>
</office:document-meta>
</file>