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estevâerstraat 256-1 1055T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de berging naar een verblijfsruimte behorende bij de woonfunctie</text:p>
            <text:p text:style-name="common-al">Zaakadres: Bestevâerstraat 256-1 1055TT Amsterdam</text:p>
            <text:p text:style-name="common-al">Datum ontvangst: 28-04-2026</text:p>
            <text:p text:style-name="common-al">Zaaknummer: Z2026-018888</text:p>
            <text:p text:style-name="common-al">DSO-nummer: 202604280177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40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0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0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8888</meta:user-defined>
    <meta:user-defined meta:name="DCTERMS.abstract">wijzigen van de brandcompartimentering en het omzetten van de berging naar een verblijfsruimte behorende bij de woonfuncti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estevâerstraat 256-1 1055TT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08</meta:user-defined>
    <meta:user-defined meta:name="OVERHEIDop.GmbID/DC.identifier">gmb-2026-373408</meta:user-defined>
    <meta:user-defined meta:name="OVERHEIDop.versieInformatie"/>
  </office:meta>
</office:document-meta>
</file>