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omgevingsvergunning Europalaan 23 5591CM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.</text:p>
            <text:p text:style-name="common-al">De aanvrager heeft op 03-08-2026 besloten om de ingediende aanvraag omgevingsvergunning op locatie Europalaan 23 5591CM Heeze in te trekken.</text:p>
            <text:p text:style-name="common-al">De intrekking is geregistreerd onder zaaknummer <text:span text:style-name="nadrukvet">507128</text:span>.</text:p>
            <text:p text:style-name="last-al">Voor meer informatie over de procedure kunt u contact opnemen via postbus@heeze-leende.nl of telefoonnummer 040-2241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340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507128</meta:user-defined>
    <meta:user-defined meta:name="DCTERMS.abstract">Tijdelijke bouw inrit Europalaan 23 te Heeze</meta:user-defined>
    <dc:language>nl</dc:language>
    <meta:user-defined meta:name="OVERHEIDop.locatietype/OVERHEIDop.gebiedsmarkering">Vlak</meta:user-defined>
    <meta:user-defined meta:name="DC.title">Besluit intrekking omgevingsvergunning Europalaan 23 5591CM Heez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07</meta:user-defined>
    <meta:user-defined meta:name="OVERHEIDop.GmbID/DC.identifier">gmb-2026-373407</meta:user-defined>
    <meta:user-defined meta:name="OVERHEIDop.versieInformatie"/>
  </office:meta>
</office:document-meta>
</file>