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10-8 t/m 28-8 2026 , Hovenierstraat 36, 1825 A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Hovenierstraat 36, 1825 AC Alkmaar<text:span text:style-name="nadrukvet">; </text:span>Het plaatsen van een container van 10-8 t/m 28-8 2026 </text:p>
            <text:p text:style-name="common-al">
            
          </text:p>
            <text:p text:style-name="common-al">Datum ontvangst: 01-08-2026</text:p>
            <text:p text:style-name="common-al">Zaaknummer: 00001397856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340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7856</meta:user-defined>
    <dc:language>nl</dc:language>
    <meta:user-defined meta:name="OVERHEIDop.locatietype/OVERHEIDop.gebiedsmarkering">Punt</meta:user-defined>
    <meta:user-defined meta:name="DC.title">Omgevingsvergunning aangevraagd: Het plaatsen van een container van 10-8 t/m 28-8 2026 , Hovenierstraat 36, 1825 AC Alkmaa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00</meta:user-defined>
    <meta:user-defined meta:name="OVERHEIDop.GmbID/DC.identifier">gmb-2026-373400</meta:user-defined>
    <meta:user-defined meta:name="OVERHEIDop.versieInformatie"/>
  </office:meta>
</office:document-meta>
</file>