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5579, het plaatsen van een veranda (achterzijde woning) Tolhuis 6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1-08-2026 15:51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7339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5579</meta:user-defined>
    <meta:user-defined meta:name="DCTERMS.abstract">het plaatsen van een veranda (achterzijde woning) Tolhuis 6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5579, het plaatsen van een veranda (achterzijde woning) Tolhuis 6 te Almelo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98</meta:user-defined>
    <meta:user-defined meta:name="OVERHEIDop.GmbID/DC.identifier">gmb-2026-373398</meta:user-defined>
    <meta:user-defined meta:name="OVERHEIDop.versieInformatie"/>
  </office:meta>
</office:document-meta>
</file>