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splitsen van de woning en wijzigen brandcompartiment en kozijnen aan de Oude Gemeneweg 17, 2391 BE Hazerswoude-Dor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splitsen van de woning en wijzigen brandcompartiment en kozijnen aan de Oude Gemeneweg 17, 2391 BE Hazerswoude-Dorp, geregistreerd onder nr. 04843952118.</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31-07-2026. De gemeente neemt daarover waarschijnlijk voor 25-09-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7338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8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8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52118</meta:user-defined>
    <meta:user-defined meta:name="DCTERMS.abstract">Aanvraag vergunning voor het splitsen van de woning en wijzigen brandcompartiment en kozijnen aan de Oude Gemeneweg 17, 2391 BE Hazerswoude-Dorp</meta:user-defined>
    <dc:language>nl</dc:language>
    <meta:user-defined meta:name="OVERHEIDop.locatietype/OVERHEIDop.gebiedsmarkering">Punt</meta:user-defined>
    <meta:user-defined meta:name="DC.title">Aanvraag vergunning voor het splitsen van de woning en wijzigen brandcompartiment en kozijnen aan de Oude Gemeneweg 17, 2391 BE Hazerswoude-Dorp</meta:user-defined>
    <meta:user-defined meta:name="DCTERMS.W3CDTF/DCTERMS.available">2026-08-05</meta:user-defined>
    <meta:user-defined meta:name="DCTERMS.W3CDTF/OVERHEIDop.jaargang">2026</meta:user-defined>
    <meta:user-defined meta:name="OVERHEIDop.publicationIssue">373388</meta:user-defined>
    <meta:user-defined meta:name="OVERHEIDop.GmbID/DC.identifier">gmb-2026-373388</meta:user-defined>
    <meta:user-defined meta:name="OVERHEIDop.versieInformatie"/>
  </office:meta>
</office:document-meta>
</file>