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5570, het realiseren van een McDonald's restaurant, McDrive en bijbehorende signage en terreinobjecten XL-Park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31-07-2026 10:24 hebben wij een aanvraag Omgevingsvergunning meervoudig (regulier) ontvangen. De aanvraag heeft betrekking op de onderde(e)l(en):</text:p>
            <text:p text:style-name="common-al"/>
            <text:p text:style-name="common-al">Omgevingsplanactiviteit bouwen, Technische bouw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meer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7338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8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8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/26/275570</meta:user-defined>
    <meta:user-defined meta:name="DCTERMS.abstract">het realiseren van een McDonald's restaurant, McDrive en bijbehorende signage en terreinobjecten XL-Park te Almelo</meta:user-defined>
    <dc:language>nl</dc:language>
    <meta:user-defined meta:name="OVERHEIDop.locatietype/OVERHEIDop.gebiedsmarkering">Vlak</meta:user-defined>
    <meta:user-defined meta:name="DC.title">Ingediende aanvraag reguliere omgevingsvergunning, zaaknummer Z/26/275570, het realiseren van een McDonald's restaurant, McDrive en bijbehorende signage en terreinobjecten XL-Park te Almelo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84</meta:user-defined>
    <meta:user-defined meta:name="OVERHEIDop.GmbID/DC.identifier">gmb-2026-373384</meta:user-defined>
    <meta:user-defined meta:name="OVERHEIDop.versieInformatie"/>
  </office:meta>
</office:document-meta>
</file>