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Handelsweg 5, 4231 EZ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07-2026 heeft de gemeente een aanvraag omgevingsvergunning (regulier) ontvangen voor het perceel Handelsweg 5, 4231 EZ Meerkerk. De aanvraag is geregistreerd onder zaaknummer OVR-2026-012132. De aanvraag betreft het plaatsen van een sprinklertank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336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32</meta:user-defined>
    <dc:language>nl</dc:language>
    <meta:user-defined meta:name="OVERHEIDop.locatietype/OVERHEIDop.gebiedsmarkering">Punt</meta:user-defined>
    <meta:user-defined meta:name="DC.title">Ingekomen aanvraag omgevingsvergunning Handelsweg 5, 4231 EZ Me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64</meta:user-defined>
    <meta:user-defined meta:name="OVERHEIDop.GmbID/DC.identifier">gmb-2026-373364</meta:user-defined>
    <meta:user-defined meta:name="OVERHEIDop.versieInformatie"/>
  </office:meta>
</office:document-meta>
</file>