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Oud-Loosdrechtsedijk 89a, 1231LR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30 juli 2026 een aanvraag omgevingsvergunning ontvangen voor het vervangen van de beschoeiing op Oud-Loosdrechtsedijk 89a, 1231LR Loosdrecht. De aanvraag is geregistreerd onder zaaknummer Z2026-00000820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Omgevingsplanactiviteit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20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733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820</meta:user-defined>
    <meta:user-defined meta:name="DCTERMS.abstract">Betreft: Aanvraag op locatie Oud-Loosdrechtsedijk 89a, 1231LR Loosdrecht startdatum: 30 juli 2026</meta:user-defined>
    <dc:language>nl</dc:language>
    <meta:user-defined meta:name="OVERHEIDop.locatietype/OVERHEIDop.gebiedsmarkering">Vlak</meta:user-defined>
    <meta:user-defined meta:name="DC.title">Kennisgeving ontvangst aanvraag omgevingsvergunning, Oud-Loosdrechtsedijk 89a, 1231LR Loosdrech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61</meta:user-defined>
    <meta:user-defined meta:name="OVERHEIDop.GmbID/DC.identifier">gmb-2026-373361</meta:user-defined>
    <meta:user-defined meta:name="OVERHEIDop.versieInformatie"/>
  </office:meta>
</office:document-meta>
</file>