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openbare weg 5-9, Ter Aar, Stouthandelstraat - BBQ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outhandelstraat, Ter Aar – melding is ontvangen voor het gebruik van de openbare weg op 5 september 2026 voor een BBQ. 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733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Verkeer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Punt</meta:user-defined>
    <meta:user-defined meta:name="DC.title">Melding gebruik openbare weg 5-9, Ter Aar, Stouthandelstraat - BBQ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55</meta:user-defined>
    <meta:user-defined meta:name="OVERHEIDop.GmbID/DC.identifier">gmb-2026-373355</meta:user-defined>
    <meta:user-defined meta:name="OVERHEIDop.versieInformatie"/>
  </office:meta>
</office:document-meta>
</file>