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behbijAanleggehandicaptenparkeerplaatsOudlandsestraatStbib00be40a-f90b-4935-b139-3388bf93cd4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leg gehandicaptenparkeerplaats Oudlandsestraat te Steenbergen</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Steenbergen</text:p>
          <text:section text:name="considerans_id1-3-2-1-3" text:style-name="considerans">
            <text:p text:style-name="tussenkopcur">
            <text:span text:style-name="nadrukvet">Overwegingen ten aanzien van het besluit</text:span>
          </text:p>
            <text:p text:style-name="considerans.al">overwegende, dat een verzoek is binnengekomen van … wonende aan Oudlandsestraat nummer te Steenbergen om een persoonlijke gehandicaptenparkeerplaats aan te leggen in Oudlandsestraat, ter hoogte van 107.</text:p>
            <text:p text:style-name="considerans.al">dat … voldoet aan de voorwaarden om in aanmerking te komen voor een persoonlijke gehandicaptenparkeerplaats; </text:p>
            <text:p text:style-name="considerans.al">gelet op de artikelen 2, lid 1b en 18, lid 1d van de Wegenverkeerswet 1994 en artikel 12 van het Besluit administratieve bepalingen inzake het wegverkeer (BAWB);</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verkeersbord E6 van bijlage 1 van het Reglement verkeersregels en verkeerstekens 1990 te plaatsen in Oudlandsestraat op de locatie zoals aangegeven op bijgaande aangehechte situatietekening;</text:p>
              </text:list-item>
              <text:list-item text:style-override="id1-3-2-2-1-2-2">
                <text:number>2.</text:number>
                <text:p text:style-name="al">onder het verkeersbord een onderbord te bevestigen waarop het kenteken vermeld staat.</text:p>
                <text:p text:style-name="al"/>
              </text:list-item>
            </text:list>
            <text:p text:style-name="tekst_bottom"/>
          </text:section>
        </text:section>
        <text:section text:name="regeling-sluiting_id1-3-2-3" text:style-name="regeling-sluiting">
          <text:section text:name="gegeven_id1-3-2-3-1" text:style-name="gegeven">
            <text:p text:style-name="dagtekening">
            <text:span text:style-name="plaats">Stenbergen, </text:span>
            <text:span text:style-name="datum">31 juli 2026</text:span>
          </text:p>
          </text:section>
          <text:section text:name="ondertekening_id1-3-2-3-2">
            <text:p><text:span text:style-name="functie">Burgemeester en wethouders van Steenbergen,</text:span></text:p>
            <text:p><text:span text:style-name="deze">Namens dezen,</text:span></text:p>
            <text:p><text:span text:style-name="ondertekening_naam">
            <text:span text:style-name="voornaam">L.A.P.</text:span>
            <text:span text:style-name="achternaam">Ligtenberg</text:span>
          </text:span></text:p>
            <text:p><text:span text:style-name="functie">Medewerker verkeer en mobiliteit</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cur">Indienen bezwaarschrift: </text:span>
        </text:p>
          <text:p text:style-name="bezwaarschrift_al"/>
          <text:p text:style-name="bezwaarschrift_al">Tegen dit besluit kunnen belanghebbenden binnen zes weken na datum van bekendmaking een gemotiveerd bezwaarschrift indienen bij burgemeester en wethouders van Steenbergen, postbus 6, 4650 AA Steenbergen. Verzocht wordt op de linkerbovenhoek van de enveloppe te vermelden: “bezwaarschrift”.</text:p>
          <text:p text:style-name="bezwaarschrift_al">
          <draw:frame><draw:text-box><text:section text:name="plaatje_id1-3-2-4-6-1" text:style-name="plaatje">
            <text:p text:style-name="illustratie_id1-3-2-4-6-1-1"><draw:frame draw:style-name="illustratie_id1-3-2-4-6-1-1" text:anchor-type="paragraph" svg:width="153mm" svg:height="80.06037735849056mm"><draw:image xlink:href="Pictures/situatietekbehbijAanleggehandicaptenparkeerplaatsOudlandsestraatStbib00be40a-f90b-4935-b139-3388bf93cd4b.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7335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enbergen</meta:user-defined>
    <meta:user-defined meta:name="OVERHEID.Gemeente/OVERHEID.authority">Steenbergen</meta:user-defined>
    <meta:user-defined meta:name="OVERHEID.Informatietype/DC.type">officiële publicatie</meta:user-defined>
    <meta:user-defined meta:name="OVERHEIDop.Rubriek/DC.type">verkeersbesluit of -mededeling</meta:user-defined>
    <meta:user-defined meta:name="OVERHEID.Gemeente/DCTERMS.publisher">Steenber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Steenbergen - Aanleg gehandicaptenparkeerplaats  - Oudlandsestraat te Steenber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620697</meta:user-defined>
    <meta:user-defined meta:name="OVERHEIDop.verkeersbordcode">E6</meta:user-defined>
    <dc:language>nl</dc:language>
    <meta:user-defined meta:name="OVERHEIDop.locatietype/OVERHEIDop.gebiedsmarkering">Punt</meta:user-defined>
    <meta:user-defined meta:name="DC.title">Aanleg gehandicaptenparkeerplaats Oudlandsestraat te Steenbergen</meta:user-defined>
    <meta:user-defined meta:name="DCTERMS.W3CDTF/DCTERMS.available">2026-08-05</meta:user-defined>
    <meta:user-defined meta:name="DCTERMS.W3CDTF/OVERHEIDop.jaargang">2026</meta:user-defined>
    <meta:user-defined meta:name="OVERHEIDop.publicationIssue">373354</meta:user-defined>
    <meta:user-defined meta:name="OVERHEIDop.GmbID/DC.identifier">gmb-2026-373354</meta:user-defined>
    <meta:user-defined meta:name="OVERHEIDop.versieInformatie"/>
  </office:meta>
</office:document-meta>
</file>