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AM-omgevingsplan Stationsstraat 47/47a onherroepelijk</text:p>
      <text:section text:name="zakelijke-mededeling_id1-3-2" text:style-name="zakelijke-mededeling">
        <text:section text:name="zakelijke-mededeling-tekst_id1-3-2-1" text:style-name="zakelijke-mededeling-tekst">
          <text:section text:name="tekst_id1-3-2-1-1" text:style-name="tekst">
            <text:p text:style-name="common-al">Het TAM-omgevingsplan “Stationsstraat 47/47a” zoals dat door de gemeenteraad op 6 mei 2026 is vastgesteld, heeft samen met het besluit en bijbehorende stukken met ingang van 11 juni tot en met 22 juli 2026 ter inzage gelegen. Tijdens deze periode is geen beroep ingesteld. Dit TAM-omgevingsplan is hierdoor onherroepelijk geworden.</text:p>
            <text:p text:style-name="common-al">Het omgevingsplan heeft betrekking op de uitbreiding van de Lidl-supermarkt en de transformatie van de voormalige COOP-supermarkt aan het Garsteland 2. Het plan maakt de sloop van het pand aan de Stationsstraat 47 mogelijk voor de uitbreiding van de Lidl, met daarboven twee bouwlagen voor vijf appartementen. Daarnaast maakt het plan de transformatie van de voormalige kantineruimte van de COOP-supermarkt naar één appartement mogelijk en schrapt het de planologische mogelijkheden voor detailhandel op die locatie. Per saldo voorziet het plan in de realisatie van in totaal zes appartementen. Het omgevingsplan legt deze functies en bouwmogelijkheden juridisch vast.</text:p>
            <text:p text:style-name="last-al">Het TAM-omgevingsplan kunt u inzien in het gemeentehuis door een afspraak te maken met de afdeling Publiekszaken via <text:a xlink:href="http://www.ermelo.nl" xlink:type="simple"><text:span text:style-name="nadrukondlijn">www.ermelo.nl</text:span></text:a> of bel met (0341)56 73 21. Het omgevingsplan Stationsstraat 47/47a, met identificatienummer NL.IMRO.0233.TAMStationsstraat4-0401, kunt u tevens digitaal raadplegen op omgevingswet.overheid.nl/regels-op-de-kaart.</text:p>
            <text:p text:style-name="tekst_bottom"/>
          </text:section>
        </text:section>
        <text:section text:name="zakelijke-mededeling-sluiting_id1-3-2-2" text:style-name="zakelijke-mededeling-sluiting">
          <text:section text:name="gegeven_id1-3-2-2-1" text:style-name="gegeven">
            <text:p text:style-name="dagtekening">
            <text:span text:style-name="plaats">Ermelo, 29 juli 2026  </text:span>
            <text:span text:style-name="datum"/>
          </text:p>
          </text:section>
          <text:section text:name="ondertekening_id1-3-2-2-2">
            <text:p><text:span text:style-name="ondertekening_naam">
            <text:span text:style-name="voornaam">
              
            </text:span>
            <text:span text:style-name="achternaam"/>
          </text:span></text:p>
            <text:p><text:span text:style-name="functie"/></text:p>
            <text:p><text:span text:style-name="deze">Het college van burgemeester en wethouders van Ermelo </text:span></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335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5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5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Ermelo</meta:user-defined>
    <meta:user-defined meta:name="OVERHEID.Informatietype/DC.type">officiële publicatie</meta:user-defined>
    <meta:user-defined meta:name="OVERHEIDop.Rubriek/DC.type">ruimtelijk plan of omgevingsdocument</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Ruimtelijkplan/OVERHEIDop.bekendmakingBetreffendePlan">NL.IMRO.0233.TAMStationsstraat4-040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DC.title">TAM-omgevingsplan Stationsstraat 47/47a onherroepelijk</meta:user-defined>
    <meta:user-defined meta:name="DCTERMS.W3CDTF/DCTERMS.available">2026-08-05</meta:user-defined>
    <meta:user-defined meta:name="DCTERMS.W3CDTF/OVERHEIDop.jaargang">2026</meta:user-defined>
    <meta:user-defined meta:name="OVERHEIDop.publicationIssue">373353</meta:user-defined>
    <meta:user-defined meta:name="OVERHEIDop.GmbID/DC.identifier">gmb-2026-373353</meta:user-defined>
    <meta:user-defined meta:name="OVERHEIDop.versieInformatie"/>
  </office:meta>
</office:document-meta>
</file>