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t Foardek 32, 8532 CH Lemmer: verleende omgevingsvergunning wijzigen van een verleende vergunning (Z.875839). (Z.8981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It Foardek 32, 8532 CH Lemmer, reguliere procedure</text:span>
          </text:p>
            <text:p text:style-name="common-al">Op 31 juli 2026 is een omgevingsvergunning verleend voor de It Foardek 32, 8532 CH Lemmer, Hof fan Lemmer, kavel A1. De vergunning omvat het wijzigen van een verleende vergunning (Z.875839).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733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898142</meta:user-defined>
    <dc:language>nl</dc:language>
    <meta:user-defined meta:name="OVERHEIDop.locatietype/OVERHEIDop.gebiedsmarkering">Vlak</meta:user-defined>
    <meta:user-defined meta:name="OVERHEIDop.locatietype/OVERHEIDop.gebiedsmarkering">Punt</meta:user-defined>
    <meta:user-defined meta:name="DC.title">It Foardek 32, 8532 CH Lemmer: verleende omgevingsvergunning wijzigen van een verleende vergunning (Z.875839). (Z.898142)</meta:user-defined>
    <meta:user-defined meta:name="DCTERMS.W3CDTF/DCTERMS.available">2026-08-05</meta:user-defined>
    <meta:user-defined meta:name="DCTERMS.W3CDTF/OVERHEIDop.jaargang">2026</meta:user-defined>
    <meta:user-defined meta:name="OVERHEIDop.publicationIssue">373350</meta:user-defined>
    <meta:user-defined meta:name="OVERHEIDop.GmbID/DC.identifier">gmb-2026-373350</meta:user-defined>
    <meta:user-defined meta:name="OVERHEIDop.versieInformatie"/>
  </office:meta>
</office:document-meta>
</file>