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51af9641-aa8d-4ac2-95b8-e8163dc2331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opheffen van een individuele gehandicaptenparkeerplaats op kenteken ten behoeve van een bewoner aan Baron van Tuyll van Serooskerkenstraat te Geldrop</text:p>
      <text:section text:name="regeling_id1-3-2" text:style-name="regeling">
        <text:section text:name="aanhef_id1-3-2-1" text:style-name="aanhef">
          <text:section text:name="context_id1-3-2-1-1" text:style-name="context">
            <text:p text:style-name="context.al">Besluitnummer: 260705</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artikel 24 van het BABW ingevolge verkeersbesluiten worden genomen na overleg met een gemachtigde van de korpschef van de politie;</text:p>
              </text:list-item>
              <text:list-item text:style-override="id1-3-2-1-3-2-5">
                <text:number>•</text:number>
                <text:p text:style-name="al">mandaatregister 2025 gemeente Geldrop-Mierlo (geldend van 20-06-2025) waarbij de bevoegdheid voor het nemen van verkeersbesluiten is gemandateerd aan de teammanager Realisatie; </text:p>
              </text:list-item>
              <text:list-item text:style-override="id1-3-2-1-3-2-6">
                <text:number>•</text:number>
                <text:p text:style-name="al">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in het verleden voor een parkeerplaats in de Baron van Tuyll van Serooskerkenstraat te Geldrop een individuele gehandicapten-parkeerplaats op kenteken is ingesteld; </text:p>
              </text:list-item>
              <text:list-item text:style-override="id1-3-2-1-3-4-2">
                <text:number>•</text:number>
                <text:p text:style-name="al">de gebruiker van de individuele gehandicaptenparkeerplaats op kenteken geen gebruik meer maakt van deze parkeerplaats;</text:p>
              </text:list-item>
              <text:list-item text:style-override="id1-3-2-1-3-4-3">
                <text:number>•</text:number>
                <text:p text:style-name="al">de Baron van Tuyll van Serooskerkenstraat in eigendom en beheer is bij de gemeente Geldrop-Mierlo; </text:p>
              </text:list-item>
              <text:list-item text:style-override="id1-3-2-1-3-4-4">
                <text:number>•</text:number>
                <text:p text:style-name="al">overeenkomstig artikel 24 van het BABW overleg is gevoerd met de gemachtigde korpschef van de politie; </text:p>
              </text:list-item>
              <text:list-item text:style-override="id1-3-2-1-3-4-5">
                <text:number>•</text:number>
                <text:p text:style-name="al">niet is gebleken dat door het opheffen van een individuele gehandicaptenparkeerplaats op kenteken belanghebbende onevenredig worden benadeeld, dan wel een onduidelijke verkeerssituatie ontstaat; </text:p>
              </text:list-item>
            </text:list>
            <text:p text:style-name="considerans.al">nemen, gelet op het voorgaande, het volgende 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opheffen van een individuele gehandicaptenparkeerplaats op kenteken in de Baron van Tuyll van Serooskerkenstraat ter hoogte van de kruising met de Sluissstraat door het verwijderen van bord E06 uit bijlage 1 van het RVV 1990, met het onderbord met vermelding van het kenteken van de auto van de gebruiker; </text:p>
              </text:list-item>
            </text:list>
            <text:p text:style-name="last-al">Een en ander volgens het bij dit verkeersbesluit behorende tekening met kenmerk 762-2024GEL04-GPP-260705-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30 juli 2026 </text:span>
          </text:p>
          </text:section>
          <text:section text:name="ondertekening_id1-3-2-3-2">
            <text:p><text:span text:style-name="ondertekening_naam">
            <text:span text:style-name="voornaam">
              
            </text:span>
            <text:span text:style-name="achternaam"/>
          </text:span></text:p>
            <text:p><text:span text:style-name="functie"/></text:p>
          </text:section>
          <text:section text:name="ondertekening_id1-3-2-3-3">
            <text:p><text:span text:style-name="functie">Namens burgemeester en wethouders,</text:span></text:p>
          </text:section>
          <text:section text:name="ondertekening_id1-3-2-3-4">
            <text:p><text:span text:style-name="functie">Jacco Peter Hooiveld</text:span></text:p>
            <text:p><text:span text:style-name="functie">Teammanager Realisatie</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procedure</text:span>
        </text:p>
          <text:p text:style-name="bezwaarschrift_al">Op 30 juli 2026 wordt dit besluit bekendgemaakt in het Gemeenteblad. Het besluit met tekening ligt vanaf 30 juli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text:a xlink:href="https://www.geldrop-mierlo.nl/bezwaar-maken/" xlink:type="simple"><text:span text:style-name="nadrukondlijn">https://www.geldrop-mierlo.nl/bezwaar-maken/</text:span></text:a>.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8.12382739212006mm"><draw:image xlink:href="Pictures/1i51af9641-aa8d-4ac2-95b8-e8163dc2331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33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opheffen individuele gehandicaptenparkeerplaats op kenteken ten behoeve van een bewoner  - Baron van Tuyll van Serooskerkenstraat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05</meta:user-defined>
    <meta:user-defined meta:name="OVERHEIDop.verkeersbordcode">E6</meta:user-defined>
    <dc:language>nl</dc:language>
    <meta:user-defined meta:name="OVERHEIDop.locatietype/OVERHEIDop.gebiedsmarkering">Weg</meta:user-defined>
    <meta:user-defined meta:name="DC.title">Verkeersbesluit voor het opheffen van een individuele gehandicaptenparkeerplaats op kenteken ten behoeve van een bewoner aan Baron van Tuyll van Serooskerkenstraat te Geldrop</meta:user-defined>
    <meta:user-defined meta:name="DCTERMS.W3CDTF/DCTERMS.available">2026-08-06</meta:user-defined>
    <meta:user-defined meta:name="OVERHEIDop.externeBijlage">Bijlage|exb-2026-27861</meta:user-defined>
    <meta:user-defined meta:name="DCTERMS.W3CDTF/OVERHEIDop.jaargang">2026</meta:user-defined>
    <meta:user-defined meta:name="OVERHEIDop.publicationIssue">373343</meta:user-defined>
    <meta:user-defined meta:name="OVERHEIDop.GmbID/DC.identifier">gmb-2026-373343</meta:user-defined>
    <meta:user-defined meta:name="OVERHEIDop.versieInformatie"/>
  </office:meta>
</office:document-meta>
</file>