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136, Achterdijk 19, 3161EA Rh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brandswaard heeft op 3 augustus 2026 een besluit genomen op de aanvraag met Z2026-00000136 voor Nieuw te plaatsen dakkapel aan de voorzijde van de woning op locatie, Achterdijk 19, 3161EA Rhoon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 onder a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21 juli 2026.</text:p>
            <text:p text:style-name="common-al">Meer informatie over het indienen van bezwaar kunt u vinden op de website van de gemeente Albrandswaard.</text:p>
            <text:p text:style-name="last-al">Het college van Burgemeester en Wethouders van gemeente Albrandswaard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brandswaard</text:p>
            </table:table-cell>
            <table:table-cell office:value-type="string" table:style-name="header.C">
              <text:p text:style-name="headerright"><text:span text:style-name="nr">Nr. 3733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brand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brandswaard</meta:user-defined>
    <meta:user-defined meta:name="OVERHEID.Gemeente/OVERHEID.authority">Albrand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36</meta:user-defined>
    <meta:user-defined meta:name="DCTERMS.abstract">Betreft: Nieuw te plaatsen dakkapel aan de voorzijde van de woning [Z2026-00000136], Achterdijk 19, 3161EA Rhoon</meta:user-defined>
    <dc:language>nl</dc:language>
    <meta:user-defined meta:name="OVERHEIDop.locatietype/OVERHEIDop.gebiedsmarkering">Vlak</meta:user-defined>
    <meta:user-defined meta:name="DC.title">Kennisgeving besluit omgevingsvergunning Z2026-00000136, Achterdijk 19, 3161EA Rhoo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39</meta:user-defined>
    <meta:user-defined meta:name="OVERHEIDop.GmbID/DC.identifier">gmb-2026-373339</meta:user-defined>
    <meta:user-defined meta:name="OVERHEIDop.versieInformatie"/>
  </office:meta>
</office:document-meta>
</file>